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780000003008A411B2E.png" manifest:media-type="image/png"/>
  <manifest:file-entry manifest:full-path="Pictures/1000000100000780000003003855A2B7.png" manifest:media-type="image/png"/>
  <manifest:file-entry manifest:full-path="Pictures/10000001000001EA000000606D965104.png" manifest:media-type="image/png"/>
  <manifest:file-entry manifest:full-path="Pictures/10000000000007D0000003A8069A1700.jpg" manifest:media-type="image/jpeg"/>
  <manifest:file-entry manifest:full-path="Pictures/100000010000024D0000014AADD9218C.png" manifest:media-type="image/png"/>
  <manifest:file-entry manifest:full-path="Pictures/10000001000000F8000000282BCCE1A7.png" manifest:media-type="image/png"/>
  <manifest:file-entry manifest:full-path="Pictures/10000001000000F8000000286157EE6B.png" manifest:media-type="image/png"/>
  <manifest:file-entry manifest:full-path="Pictures/10000000000007D00000046565FDA84D.jpg" manifest:media-type="image/jpeg"/>
  <manifest:file-entry manifest:full-path="Pictures/10008DF4000036F600001EC24F8E2397.emf" manifest:media-type="image/x-emf"/>
  <manifest:file-entry manifest:full-path="Pictures/10000001000002140000012AC44C9E88.png" manifest:media-type="image/png"/>
  <manifest:file-entry manifest:full-path="Pictures/10000001000007800000049B47D0327E.png" manifest:media-type="image/png"/>
  <manifest:file-entry manifest:full-path="Pictures/10000001000007800000030075A24A7B.png" manifest:media-type="image/png"/>
  <manifest:file-entry manifest:full-path="Pictures/100000010000078000000300D1C25EBA.png" manifest:media-type="image/png"/>
  <manifest:file-entry manifest:full-path="Pictures/10000000000004B600000465DC1664A6.jpg" manifest:media-type="image/jpeg"/>
  <manifest:file-entry manifest:full-path="Pictures/100000010000078000000300BB4CCA7D.png" manifest:media-type="image/png"/>
  <manifest:file-entry manifest:full-path="Pictures/10000001000007800000030092E4A31B.png" manifest:media-type="image/png"/>
  <manifest:file-entry manifest:full-path="Pictures/10000001000007800000030047917D0A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presentation="urn:oasis:names:tc:opendocument:xmlns:presentation:1.0" xmlns:field="urn:openoffice:names:experimental:ooo-ms-interop:xmlns:field:1.0" xmlns:formx="urn:openoffice:names:experimental:ooxml-odf-interop:xmlns:form:1.0" xmlns:chart="urn:oasis:names:tc:opendocument:xmlns:chart:1.0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office:version="1.4">
  <office:scripts/>
  <office:font-face-decls>
    <style:font-face style:name="Calibri" svg:font-family="Calibri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Source Han Sans CN" svg:font-family="'Source Han Sans CN'" style:font-family-generic="system" style:font-pitch="variable"/>
    <style:font-face style:name="Verdana" svg:font-family="Verdana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style:mirror="none" loext:decorative="false"/>
    </style:style>
    <style:style style:name="pr1" style:family="presentation" style:parent-style-name="avaslaid_20_argin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2" style:family="presentation" style:parent-style-name="avaslaid_20_argine-outline1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3" style:family="presentation" style:parent-style-name="avaslaid_20_argine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" style:family="presentation" style:parent-style-name="avaslaid_20_argine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" style:family="presentation" style:parent-style-name="Vaheslaid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6" style:family="presentation" style:parent-style-name="Vaheslaid_20_2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" style:family="presentation" style:parent-style-name="Bulletid_20_kahanevas_20_järjekorras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9" style:family="presentation" style:parent-style-name="Bulletid_20_kahanevas_20_järjekorras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5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3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2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0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3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3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2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5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0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8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6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7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7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7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8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1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7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9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0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1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2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3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4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5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6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7" style:family="presentation" style:parent-style-name="Vaheslaid_20_2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8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109" style:family="presentation" style:parent-style-name="Bulletid_20_kahanevas_20_järjekorras-backgroundobjects" style:list-style-name="L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P2" style:family="paragraph">
      <loext:graphic-properties draw:fill="none"/>
      <style:paragraph-properties fo:text-align="left" style:font-independent-line-spacing="true" loext:paragraph-composer="false"/>
      <style:text-properties fo:font-size="32pt"/>
    </style:style>
    <style:style style:name="P3" style:family="paragraph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20pt" fo:letter-spacing="normal" fo:font-style="normal" style:text-underline-style="none" fo:font-weight="normal" fo:background-color="transparent" style:font-name-asian="Verdana" style:font-size-asian="20pt" style:font-style-asian="normal" style:font-weight-asian="normal" style:font-name-complex="Verdana" style:font-size-complex="20pt" style:font-style-complex="normal" style:font-weight-complex="normal">
        <loext:char-complex-color loext:theme-type="accent3" loext:color-type="theme"/>
      </style:text-properties>
    </style:style>
    <style:style style:name="P4" style:family="paragraph">
      <loext:graphic-properties draw:fill="none"/>
      <style:paragraph-properties fo:margin-left="0cm" fo:margin-right="0cm" fo:margin-top="0.353cm" fo:margin-bottom="0cm" fo:line-height="90%" fo:text-align="left" fo:text-indent="0cm" loext:tab-stop-distance="2.54cm" style:font-independent-line-spacing="true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20pt" fo:letter-spacing="normal" fo:font-style="normal" style:text-underline-style="none" fo:font-weight="normal" fo:background-color="transparent" style:font-name-asian="Verdana" style:font-size-asian="20pt" style:font-style-asian="normal" style:font-weight-asian="normal" style:font-name-complex="Verdana" style:font-size-complex="20pt" style:font-style-complex="normal" style:font-weight-complex="normal">
        <loext:char-complex-color loext:theme-type="accent3" loext:color-type="theme"/>
      </style:text-properties>
    </style:style>
    <style:style style:name="P5" style:family="paragraph">
      <style:paragraph-properties fo:margin-left="0cm" fo:margin-right="0cm" fo:margin-top="0cm" fo:margin-bottom="0cm" fo:line-height="100%" fo:text-align="left" fo:text-indent="0cm" loext:paragraph-composer="false"/>
    </style:style>
    <style:style style:name="P6" style:family="paragraph">
      <loext:graphic-properties draw:fill="none" draw:fill-color="#ffffff"/>
      <style:paragraph-properties fo:text-align="left" style:font-independent-line-spacing="true" loext:paragraph-composer="false"/>
      <style:text-properties fo:font-size="18pt"/>
    </style:style>
    <style:style style:name="P7" style:family="paragraph">
      <loext:graphic-properties draw:fill="none" draw:fill-color="#ffffff"/>
      <style:paragraph-properties fo:margin-left="0cm" fo:margin-right="0cm" fo:margin-top="0cm" fo:margin-bottom="0cm" fo:line-height="100%" fo:text-align="left" fo:text-indent="0cm" style:font-independent-line-spacing="true" loext:paragraph-composer="fals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style:style style:name="P8" style:family="paragraph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P9" style:family="paragraph">
      <loext:graphic-properties draw:fill="none"/>
      <style:paragraph-properties fo:text-align="left" style:font-independent-line-spacing="true" loext:paragraph-composer="false"/>
      <style:text-properties fo:font-size="22pt"/>
    </style:style>
    <style:style style:name="P10" style:family="paragraph">
      <loext:graphic-properties draw:fill="none"/>
    </style:style>
    <style:style style:name="P11" style:family="paragraph">
      <style:paragraph-properties fo:text-align="left" loext:paragraph-composer="false"/>
    </style:style>
    <style:style style:name="P12" style:family="paragraph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P13" style:family="paragraph">
      <style:paragraph-properties fo:margin-left="1.49cm" fo:margin-right="0cm" fo:margin-top="0.176cm" fo:margin-bottom="0cm" fo:line-height="100%" fo:text-align="left" fo:text-indent="-0.732cm" loext:tab-stop-distance="2.54cm" loext:paragraph-composer="false">
        <style:tab-stops>
          <style:tab-stop style:position="0cm"/>
        </style:tab-stops>
      </style:paragraph-properties>
    </style:style>
    <style:style style:name="P14" style:family="paragraph">
      <style:paragraph-properties fo:margin-left="2.249cm" fo:margin-right="0cm" fo:margin-top="0.176cm" fo:margin-bottom="0cm" fo:line-height="100%" fo:text-align="left" fo:text-indent="-0.758cm" loext:tab-stop-distance="2.54cm" loext:paragraph-composer="false">
        <style:tab-stops>
          <style:tab-stop style:position="0cm"/>
        </style:tab-stops>
      </style:paragraph-properties>
    </style:style>
    <style:style style:name="P15" style:family="paragraph">
      <loext:graphic-properties draw:fill="none"/>
      <style:paragraph-properties fo:text-align="left" style:font-independent-line-spacing="true" loext:paragraph-composer="false"/>
      <style:text-properties fo:font-size="18pt"/>
    </style:style>
    <style:style style:name="T1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36pt" fo:letter-spacing="normal" fo:font-style="normal" style:text-underline-style="none" fo:font-weight="bold" fo:background-color="transparent" style:font-name-asian="Verdana" style:font-size-asian="36pt" style:font-style-asian="normal" style:font-weight-asian="bold" style:font-name-complex="Verdana" style:font-size-complex="36pt" style:font-style-complex="normal" style:font-weight-complex="bold">
        <loext:char-complex-color loext:theme-type="dark2" loext:color-type="theme"/>
      </style:text-properties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3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dark2" loext:color-type="theme"/>
      </style:text-properties>
    </style:style>
    <style:style style:name="T4" style:family="text">
      <style:text-properties fo:text-transform="uppercase" fo:color="#e4067e" loext:opacity="100%" style:text-outline="false" style:text-line-through-style="none" style:text-line-through-type="none" style:text-position="0% 100%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accent1" loext:color-type="theme"/>
      </style:text-properties>
    </style:style>
    <style:style style:name="T5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8pt" fo:letter-spacing="normal" fo:font-style="normal" style:text-underline-style="none" fo:font-weight="normal" fo:background-color="transparent" style:font-name-asian="Verdana" style:font-size-asian="18pt" style:font-style-asian="normal" style:font-weight-asian="normal" style:font-name-complex="Verdana" style:font-size-complex="18pt" style:font-style-complex="normal" style:font-weight-complex="normal"/>
    </style:style>
    <style:style style:name="T6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22pt" fo:letter-spacing="normal" fo:font-style="normal" style:text-underline-style="none" fo:font-weight="bold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/>
    </style:style>
    <style:style style:name="T7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6pt" fo:letter-spacing="normal" fo:font-style="normal" style:text-underline-style="none" fo:font-weight="normal" fo:background-color="transparent" style:font-name-asian="Verdana" style:font-size-asian="16pt" style:font-style-asian="normal" style:font-weight-asian="normal" style:font-name-complex="Verdana" style:font-size-complex="16pt" style:font-style-complex="normal" style:font-weight-complex="normal"/>
    </style:style>
    <style:style style:name="T8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4pt" fo:letter-spacing="normal" fo:font-style="normal" style:text-underline-style="none" fo:font-weight="normal" fo:background-color="transparent" style:font-name-asian="Verdana" style:font-size-asian="14pt" style:font-style-asian="normal" style:font-weight-asian="normal" style:font-name-complex="Verdana" style:font-size-complex="14pt" style:font-style-complex="normal" style:font-weight-complex="normal"/>
    </style:style>
    <style:style style:name="T9" style:family="text">
      <style:text-properties fo:color="#172128" loext:opacity="100%" style:font-name="DejaVu Sans Mono" fo:font-size="17pt" fo:font-weight="bold" fo:background-color="#eef4f6" style:font-name-asian="DejaVu Sans Mono" style:font-size-asian="17pt" style:font-weight-asian="bold" style:font-name-complex="DejaVu Sans Mono" style:font-size-complex="17pt" style:font-weight-complex="bold"/>
    </style:style>
    <style:style style:name="T10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22pt" fo:letter-spacing="normal" fo:font-style="normal" style:text-underline-style="none" fo:font-weight="bold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>
        <loext:char-complex-color loext:theme-type="accent3" loext:color-type="theme"/>
      </style:text-properties>
    </style:style>
    <style:style style:name="T11" style:family="text">
      <style:text-properties fo:text-transform="uppercase" fo:color="#e4067e" loext:opacity="100%" style:text-outline="false" style:text-line-through-style="none" style:text-line-through-type="none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accent1" loext:color-type="theme"/>
      </style:text-properties>
    </style:style>
    <text:list-style style:name="L1">
      <text:list-level-style-number text:level="1" style:num-format="">
        <style:list-level-properties text:space-before="-0.997cm" text:min-label-width="0.997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">
        <style:list-level-properties text:min-label-width="0.794cm"/>
        <style:text-properties fo:font-family="Wingdings" style:font-charset="x-symbol" fo:color="#e4067e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">
        <style:list-level-properties text:min-label-width="0.794cm"/>
        <style:text-properties fo:font-family="Wingdings" style:font-charset="x-symbol" fo:color="#e4067e" fo:font-size="100%"/>
      </text:list-level-style-bullet>
      <text:list-level-style-bullet text:level="2" text:bullet-char="–">
        <style:list-level-properties text:space-before="0.758cm" text:min-label-width="0.732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1.491cm" text:min-label-width="0.75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2.249cm" text:min-label-width="2.19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4.225cm" text:min-label-width="1.49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461cm" text:min-label-width="0.794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">
        <style:list-level-properties text:min-label-width="0.794cm"/>
        <style:text-properties fo:font-family="Wingdings" style:font-charset="x-symbol" fo:color="#e4067e" fo:font-size="100%"/>
      </text:list-level-style-bullet>
      <text:list-level-style-number text:level="2" style:num-format="">
        <style:list-level-properties text:space-before="0.758cm" text:min-label-width="0.732cm"/>
        <style:text-properties fo:color="#e4067e" fo:font-size="100%"/>
      </text:list-level-style-number>
      <text:list-level-style-number text:level="3" style:num-format="">
        <style:list-level-properties text:space-before="1.491cm" text:min-label-width="0.758cm"/>
        <style:text-properties fo:color="#e4067e" fo:font-size="100%"/>
      </text:list-level-style-number>
      <text:list-level-style-bullet text:level="4" text:bullet-char="–">
        <style:list-level-properties text:space-before="2.249cm" text:min-label-width="2.19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4.225cm" text:min-label-width="1.49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461cm" text:min-label-width="0.794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avaslaid_20_argine" presentation:presentation-page-layout-name="AL1T0">
        <draw:frame draw:name="Teksti kohatäide 4" presentation:style-name="pr1" draw:text-style-name="P2" draw:layer="layout" svg:width="24.351cm" svg:height="4.619cm" svg:x="2.649cm" svg:y="12.381cm" presentation:class="outline" presentation:user-transformed="true">
          <draw:text-box>
            <text:p text:style-name="P1"><text:span text:style-name="T1">ICA0012</text:span></text:p>
            <text:p text:style-name="P1"><text:span text:style-name="T1">Sissejuhatus infotehnoloogiasse ja riistvarasse</text:span></text:p>
          </draw:text-box>
        </draw:frame>
        <draw:frame draw:name="Teksti kohatäide 5" presentation:style-name="pr2" draw:text-style-name="P4" draw:layer="layout" svg:width="16.113cm" svg:height="0.727cm" svg:x="2.663cm" svg:y="17.5cm" presentation:class="outline" presentation:user-transformed="true">
          <draw:text-box>
            <text:list text:style-name="L1">
              <text:list-item>
                <text:p text:style-name="P3">Edmund Laugasson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" presentation:class="page"/>
          <draw:frame draw:name="Notes Placeholder 2" presentation:style-name="pr3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AINE KAART</text:span></text:p>
            <text:p text:style-name="P8"><text:span text:style-name="T4">Tuvasta · võrdle · testi · põhjenda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Aine suur pilt</text:span></text:p>
          </draw:text-box>
        </draw:frame>
        <draw:frame draw:name="Aine tervikpildi joonis" draw:style-name="gr2" draw:text-style-name="P10" draw:layer="layout" svg:width="24cm" svg:height="14.74cm" svg:x="4.7cm" svg:y="3.9cm">
          <draw:image xlink:href="Pictures/10000001000007800000049B47D0327E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Näita, kuidas riistvara, tarkvara, füüsiline võrk, XR ja VPÕ moodustavad ühe otsustusprotsess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1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eskne väljakuts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Leia konkreetne IT-vajadus.</text:span></text:p>
              </text:list-item>
            </text:list>
            <text:p text:style-name="P13"><text:span text:style-name="T7">Võrdle realistlikke tehnilisi alternatiive.</text:span></text:p>
            <text:p text:style-name="P14"><text:span text:style-name="T8">Tee praktiline test või prototüüp.</text:span></text:p>
            <text:list text:style-name="L6">
              <text:list-item>
                <text:p text:style-name="P12"><text:span text:style-name="T5">Põhjenda tulemus, piirangud ja oma panu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Projekt ei ole ainult referaat ega ostunimekiri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Aine läbimin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Riistvarakaitsmine A: 20 p · lävend 10.</text:span></text:p>
              </text:list-item>
            </text:list>
            <text:p text:style-name="P13"><text:span text:style-name="T7">Riistvarakaitsmine B: 20 p · lävend 10.</text:span></text:p>
            <text:p text:style-name="P14"><text:span text:style-name="T8">XR/VR: 10 p · lävend 5.</text:span></text:p>
            <text:list text:style-name="L6">
              <text:list-item>
                <text:p text:style-name="P12"><text:span text:style-name="T5">VPÕ projekt: 50 p · lävend 26; kokku vähemalt 51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Kõik osalävendid peavad olema täidetud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OS praktikumide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Riistvara inventuur ja praktiline töö toimub eelkõige Linuxis.</text:span></text:p>
              </text:list-item>
            </text:list>
            <text:p text:style-name="P13"><text:span text:style-name="T7">Windowsi minimaalne võrdlus kuulub kaitsmisse B.</text:span></text:p>
            <text:p text:style-name="P14"><text:span text:style-name="T8">Muu Windows ja Raspberry Pi on LISAKS.</text:span></text:p>
            <text:list text:style-name="L6">
              <text:list-item>
                <text:p text:style-name="P12"><text:span text:style-name="T5">Valikuline materjal ei tohi varjata kohustuslikku tegev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Aita õppijal alati leida järgmine kohustuslik samm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tunni rütm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Eesmärk ja kontrollküsimused.</text:span></text:p>
              </text:list-item>
            </text:list>
            <text:p text:style-name="P13"><text:span text:style-name="T7">Lühiselgitus.</text:span></text:p>
            <text:p text:style-name="P14"><text:span text:style-name="T8">Demo lõpuni – vaatamine ja tegemine eraldi.</text:span></text:p>
            <text:list text:style-name="L6">
              <text:list-item>
                <text:p text:style-name="P12"><text:span text:style-name="T5">Iseseisev/paaristöö → kontroll → tõend → kokkuvõt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Paaris vahetage tegutseja ja kontrollija rolli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VÄLJAKUTSEPÕHINE ÕPE</text:span></text:p>
            <text:p text:style-name="P8"><text:span text:style-name="T4">Päris probleem · tõenduspõhine otsus · individuaalne kaitsmine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Mis VPÕ on?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Algus on kasutaja või süsteemi vajadus.</text:span></text:p>
              </text:list-item>
            </text:list>
            <text:p text:style-name="P13"><text:span text:style-name="T7">Lahendus pole ette määratud.</text:span></text:p>
            <text:p text:style-name="P14"><text:span text:style-name="T8">Alternatiivid on võrreldavad samade kriteeriumidega.</text:span></text:p>
            <text:list text:style-name="L6">
              <text:list-item>
                <text:p text:style-name="P12"><text:span text:style-name="T5">Praktiline katse vähendab otsuse suurimat ebakindl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TalTechi CBL: https://spin.taltech.ee/en/cbl-2/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Hea väljakuts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elle probleem ja milline lähteolukord?</text:span></text:p>
              </text:list-item>
            </text:list>
            <text:p text:style-name="P13"><text:span text:style-name="T7">Mis muutub mõõdetavalt paremaks?</text:span></text:p>
            <text:p text:style-name="P14"><text:span text:style-name="T8">Millised piirangud: aeg, raha, ühilduvus, ohutus?</text:span></text:p>
            <text:list text:style-name="L6">
              <text:list-item>
                <text:p text:style-name="P12"><text:span text:style-name="T5">Mis jääb projekti ulatusest välja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Malli: kuidas saaksime ... nii, et ... arvestades ..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Alternatiivide võrdl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Sobivus ja ühilduvus.</text:span></text:p>
              </text:list-item>
            </text:list>
            <text:p text:style-name="P13"><text:span text:style-name="T7">Kogukulu ning tööaeg.</text:span></text:p>
            <text:p text:style-name="P14"><text:span text:style-name="T8">Tugi, turvalisus ja elutsükkel.</text:span></text:p>
            <text:list text:style-name="L6">
              <text:list-item>
                <text:p text:style-name="P12"><text:span text:style-name="T5">Parandatavus, energiakasutus ja tootjalukustus.</text:span></text:p>
              </text:list-item>
            </text:list>
            <text:p text:style-name="P13"><text:span text:style-name="T7">Määra kaalud enne tulemuse nägemist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Lisa tundlikkus: mis kaal muudaks otsust?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Praktiline kats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Hüpotees ja mõõdetav tulemus.</text:span></text:p>
              </text:list-item>
            </text:list>
            <text:p text:style-name="P13"><text:span text:style-name="T7">Keskkond, versioon ja kontrolljuht.</text:span></text:p>
            <text:p text:style-name="P14"><text:span text:style-name="T8">Üks muutuja korraga.</text:span></text:p>
            <text:list text:style-name="L6">
              <text:list-item>
                <text:p text:style-name="P12"><text:span text:style-name="T5">Negatiivne tulemus ja piirang on lubatud.</text:span></text:p>
              </text:list-item>
            </text:list>
            <text:p text:style-name="P13"><text:span text:style-name="T7">Järeldus peab muutma või kinnitama otsust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Vali väikseim katse, mis annab otsuse jaoks uut infot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Rühmatöö ja pan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2–3 õppijat, selged rollid.</text:span></text:p>
              </text:list-item>
            </text:list>
            <text:p text:style-name="P13"><text:span text:style-name="T7">Esimesed 40 projektipunkti võivad olla ühise tulemuse põhised.</text:span></text:p>
            <text:p text:style-name="P14"><text:span text:style-name="T8">Panus peab olema tööjaotuses ja tõendites nähtav.</text:span></text:p>
            <text:list text:style-name="L6">
              <text:list-item>
                <text:p text:style-name="P12"><text:span text:style-name="T5">10 punkti individuaalse kaitsmise ee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Iga liige peab mõistma terviklahenduse põhivalikuid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2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Mida me teada saime?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VPÕ on juhitud otsustusprotsess.</text:span></text:p>
              </text:list-item>
            </text:list>
            <text:p text:style-name="P13"><text:span text:style-name="T7">Tõend on olulisem kui ladus üldtekst.</text:span></text:p>
            <text:p text:style-name="P14"><text:span text:style-name="T8">Ebaõnnestunud katse võib vähendada ebakindlust.</text:span></text:p>
            <text:list text:style-name="L6">
              <text:list-item>
                <text:p text:style-name="P12"><text:span text:style-name="T5">Rühma tulemus ei asenda individuaalset pädev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Lase õppijal protsessi oma näitega korrat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2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i, kas VPÕ mõte on selg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uidas eristad probleemi soovitud tootest?</text:span></text:p>
              </text:list-item>
              <text:list-item>
                <text:p text:style-name="P12"><text:span text:style-name="T2">Miks kuulub võrdlusse ka nullalternatiiv?</text:span></text:p>
              </text:list-item>
              <text:list-item>
                <text:p text:style-name="P12"><text:span text:style-name="T2">Milline katse vähendab otsuse suurimat ebakindlust?</text:span></text:p>
              </text:list-item>
              <text:list-item>
                <text:p text:style-name="P12"><text:span text:style-name="T2">Kuidas muudab ebaõnnestunud katse sinu järeldust?</text:span></text:p>
              </text:list-item>
              <text:list-item>
                <text:p text:style-name="P12"><text:span text:style-name="T2">Kuidas on iga rühmaliikme isiklik panus tõendatav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vastata ühe võimaliku projektiraja näitel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2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6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OHUTUS</text:span></text:p>
            <text:p text:style-name="P8"><text:span text:style-name="T4">Enne tööd tuleb kontrollida ohutust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6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2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D1C25EBA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1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Ohutus ja hea tõend on kõigi järgmiste laborite eeltingimu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2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Ohutuse läven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Lülita süsteem välja ja eemalda toide.</text:span></text:p>
              </text:list-item>
            </text:list>
            <text:p text:style-name="P13"><text:span text:style-name="T7">Kasuta ESD-töökohta ja hoia komponenti servadest.</text:span></text:p>
            <text:p text:style-name="P14"><text:span text:style-name="T8">Ära ava toiteplokki ega kahjustatud akut.</text:span></text:p>
            <text:list text:style-name="L6">
              <text:list-item>
                <text:p text:style-name="P12"><text:span text:style-name="T5">Peatu, kui seade, juhis või tööriist ei ole selg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Ohutus on eeltingimus, mitte lisapunkt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2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Tõendi neli os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Mida kontrollisid?</text:span></text:p>
              </text:list-item>
            </text:list>
            <text:p text:style-name="P13"><text:span text:style-name="T7">Millise vahendi ja tingimusega?</text:span></text:p>
            <text:p text:style-name="P14"><text:span text:style-name="T8">Mis tulemuse said?</text:span></text:p>
            <text:list text:style-name="L6">
              <text:list-item>
                <text:p text:style-name="P12"><text:span text:style-name="T5">Mida tulemus otsuse jaoks tähendab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Eemalda tarbetu seerianumber ja isikuinfo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2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Näidistõend: ESD-turvaline töökoht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ontroll: toide eemaldatud, tööpind korrastatud ja sobiv ESD-kaitse kasutusel.</text:span></text:p>
              </text:list-item>
              <text:list-item>
                <text:p text:style-name="P12"><text:span text:style-name="T2">Vahend: visuaalne kontroll ning juhendi nõuetele vastav töövõte.</text:span></text:p>
              </text:list-item>
              <text:list-item>
                <text:p text:style-name="P12"><text:span text:style-name="T2">Tulemus: komponenti käsitleti servadest ja riskiallikad eemaldati.</text:span></text:p>
              </text:list-item>
              <text:list-item>
                <text:p text:style-name="P12"><text:span text:style-name="T2">Järeldus: komponenti võib ohutult paigaldada; toiteplokki ega akut ei avata.</text:span></text:p>
              </text:list-item>
              <text:list-item>
                <text:p text:style-name="P12"><text:span text:style-name="T2">Piirang: foto ei tõenda nähtamatut elektrilist seisundit ega asenda töövõtte vaatl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Näita, et tõend sisaldab kontrolli, tulemust, järeldust ja piirangut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2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ohutus ja tõen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Toide, ESD, tööala ja tööriist kontrollitakse enne komponenti.</text:span></text:p>
              </text:list-item>
              <text:list-item>
                <text:p text:style-name="P12"><text:span text:style-name="T2">Kahtlase aku või toiteploki juures töö peatub.</text:span></text:p>
              </text:list-item>
              <text:list-item>
                <text:p text:style-name="P12"><text:span text:style-name="T2">Tõend kirjeldab tingimust, tulemust, tähendust ja piirangut.</text:span></text:p>
              </text:list-item>
              <text:list-item>
                <text:p text:style-name="P12"><text:span text:style-name="T2">Isikuinfo ning tarbetud seerianumbrid eemaldataks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täiendada üht liiga üldist ekraanipilti järelduseg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2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ohutus ja tõen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llal tuleb töö kohe katkestada?</text:span></text:p>
              </text:list-item>
              <text:list-item>
                <text:p text:style-name="P12"><text:span text:style-name="T2">Mida ESD-kaitse vähendab ja mida see ei tõenda?</text:span></text:p>
              </text:list-item>
              <text:list-item>
                <text:p text:style-name="P12"><text:span text:style-name="T2">Miks ei tohi õppija toiteplokki avada?</text:span></text:p>
              </text:list-item>
              <text:list-item>
                <text:p text:style-name="P12"><text:span text:style-name="T2">Millised neli osa muudavad tehnilise tõendi kasutatavaks?</text:span></text:p>
              </text:list-item>
              <text:list-item>
                <text:p text:style-name="P12"><text:span text:style-name="T2">Milline tõend sobib praktilise töö kaitsmiseks paremini kui üksik foto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Ühenda üks ohutusküsimus ja üks tõendi kvaliteedi küsimu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2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3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TÖÖJAAM JA SERVER</text:span></text:p>
            <text:p text:style-name="P8"><text:span text:style-name="T4">Komponent on osa tervikust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3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BB4CCA7D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2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omponendi valik on alati töökoormuse, sobivuse ja elutsükli otsu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3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CPU ja töökoorm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Arhitektuur, tuumad/lõimed ja käsustik.</text:span></text:p>
              </text:list-item>
            </text:list>
            <text:p text:style-name="P13"><text:span text:style-name="T7">Ühe lõime ja paralleelse töö erinevus.</text:span></text:p>
            <text:p text:style-name="P14"><text:span text:style-name="T8">Võimsuspiir, jahutus ja pidev jõudlus.</text:span></text:p>
            <text:list text:style-name="L6">
              <text:list-item>
                <text:p text:style-name="P12"><text:span text:style-name="T5">Serveris võivad hallatavus ja töökindlus olla tähtsamad kui tippkiiru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Ära võrdle protsessoreid ühe turundusnumbri järgi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Mälu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Maht, tüüp, kanalid, kiirus ja latentsus.</text:span></text:p>
              </text:list-item>
            </text:list>
            <text:p text:style-name="P13"><text:span text:style-name="T7">CPU ja emaplaadi toetus määrab sobivuse.</text:span></text:p>
            <text:p text:style-name="P14"><text:span text:style-name="T8">ECC võib vähendada märkamatu vea riski.</text:span></text:p>
            <text:list text:style-name="L6">
              <text:list-item>
                <text:p text:style-name="P12"><text:span text:style-name="T5">Tegelik töökoormus määrab vajaliku mahu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Füüsiline sobivus ei tõenda elektrilist tuge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Salvest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HDD, SATA SSD ja NVMe SSD teenivad eri profiili.</text:span></text:p>
              </text:list-item>
            </text:list>
            <text:p text:style-name="P13"><text:span text:style-name="T7">Läbilase, IOPS, latentsus ja vastupidavus.</text:span></text:p>
            <text:p text:style-name="P14"><text:span text:style-name="T8">PCIe versioon/radade arv mõjutab NVMe lage.</text:span></text:p>
            <text:list text:style-name="L6">
              <text:list-item>
                <text:p text:style-name="P12"><text:span text:style-name="T5">RAID ei ole varukoopia; taastamisproov on erald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PCIe info: https://pcisig.com/specifications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GPU ja kiirendi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Integreeritud või eraldiseisev GPU.</text:span></text:p>
              </text:list-item>
            </text:list>
            <text:p text:style-name="P13"><text:span text:style-name="T7">Graafika, video, XR ja paralleelarvutus.</text:span></text:p>
            <text:p text:style-name="P14"><text:span text:style-name="T8">VRAM, draiver, tarkvaraökosüsteem ja energiatarve.</text:span></text:p>
            <text:list text:style-name="L6">
              <text:list-item>
                <text:p text:style-name="P12"><text:span text:style-name="T5">AI-kiirendi sobivus sõltub mudelist, täpsusest ja töövoo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AI-riistvara on kontekst, mitte eraldi hindamisobjekt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2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Toide ja jahut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Ühendused, võimsusvaru ja efektiivsus.</text:span></text:p>
              </text:list-item>
            </text:list>
            <text:p text:style-name="P13"><text:span text:style-name="T7">Õhuvool ning tolm mõjutavad stabiilsust.</text:span></text:p>
            <text:p text:style-name="P14"><text:span text:style-name="T8">Kõrge temperatuur võib vähendada jõudlust või eluiga.</text:span></text:p>
            <text:list text:style-name="L6">
              <text:list-item>
                <text:p text:style-name="P12"><text:span text:style-name="T5">Toiteploki sisemust õppija ei av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2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Diagnoosi esmalt ohutute väliste kontrollid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Liides ei ole ainult pistik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USB-C kuju võib kanda eri protokolle ja võimsust.</text:span></text:p>
              </text:list-item>
            </text:list>
            <text:p text:style-name="P13"><text:span text:style-name="T7">PCIe füüsiline pesa ja elektrilised rajad võivad erineda.</text:span></text:p>
            <text:p text:style-name="P14"><text:span text:style-name="T8">Kontrolli kaablit, kontrollerit, seadet ja läbiräägitud režiimi.</text:span></text:p>
            <text:list text:style-name="L6">
              <text:list-item>
                <text:p text:style-name="P12"><text:span text:style-name="T5">USB4 80 Gbit/s klass on silmaring – labori tugi tuleb tuvastad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USB4: https://www.usb.org/usb4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Tööjaam vs server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Tööjaam optimeerib kasutaja töövoogu.</text:span></text:p>
              </text:list-item>
            </text:list>
            <text:p text:style-name="P13"><text:span text:style-name="T7">Server optimeerib teenust, hallatavust ja töökindlust.</text:span></text:p>
            <text:p text:style-name="P14"><text:span text:style-name="T8">ECC, kaugjuhtimine, kuumvahetus ja redundantsus võivad olla määravad.</text:span></text:p>
            <text:list text:style-name="L6">
              <text:list-item>
                <text:p text:style-name="P12"><text:span text:style-name="T5">Valik peab sisaldama kogukulu ja elutsükli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Kas kõige kiirem komponent lahendab kasutaja probleemi?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3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Ühilduvuse kontrolljärjekor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Töökoormus: mida süsteem peab tegelikult tegema?</text:span></text:p>
              </text:list-item>
              <text:list-item>
                <text:p text:style-name="P12"><text:span text:style-name="T2">Elektriline ja protokolliline sobivus: sokkel, mälu, PCIe, toide, kaabel.</text:span></text:p>
              </text:list-item>
              <text:list-item>
                <text:p text:style-name="P12"><text:span text:style-name="T2">Füüsiline sobivus: mõõdud, pesa, jahutus ja õhuvool.</text:span></text:p>
              </text:list-item>
              <text:list-item>
                <text:p text:style-name="P12"><text:span text:style-name="T2">Tarkvaratugi: püsivara, draiver, operatsioonisüsteem ja rakendus.</text:span></text:p>
              </text:list-item>
              <text:list-item>
                <text:p text:style-name="P12"><text:span text:style-name="T2">Elutsükkel: tugi, parandatavus, energiakulu ja taastatavu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asuta päris komponenti ja lase õppijal läbida kõik viis kontroll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3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ekst: virtualiseerimine, pilv ja AI-riistvar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Virtualiseerimine jagab füüsilise ressursi mitme eraldatud töökoormuse vahel.</text:span></text:p>
              </text:list-item>
              <text:list-item>
                <text:p text:style-name="P12"><text:span text:style-name="T2">Pilv muudab omandamise teenuseks, kuid ei kaota riistvara, võrgu ega kulude piiranguid.</text:span></text:p>
              </text:list-item>
              <text:list-item>
                <text:p text:style-name="P12"><text:span text:style-name="T2">GPU või NPU sobivus sõltub mudelist, täpsusest, mälust ja tarkvaraökosüsteemist.</text:span></text:p>
              </text:list-item>
              <text:list-item>
                <text:p text:style-name="P12"><text:span text:style-name="T2">Need teemad annavad valikule konteksti, kuid ei ole eraldi hindamisobjekt.</text:span></text:p>
              </text:list-item>
              <text:list-item>
                <text:p text:style-name="P12"><text:span text:style-name="T2">Alati küsi: millist probleemi see kiht lahendab ja millise sõltuvuse lisab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Hoia see slaid ülevaatlik; seosta projekti alternatiivide ja tootjalukustuseg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4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tööjaam ja server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Üks turundusnumber ei kirjelda süsteemi sobivust.</text:span></text:p>
              </text:list-item>
              <text:list-item>
                <text:p text:style-name="P12"><text:span text:style-name="T2">CPU, mälu, salvestus, GPU, toide, jahutus ja liidesed mõjutavad üksteist.</text:span></text:p>
              </text:list-item>
              <text:list-item>
                <text:p text:style-name="P12"><text:span text:style-name="T2">Serveris võivad hallatavus, ECC ja redundantsus olla tippkiirusest tähtsamad.</text:span></text:p>
              </text:list-item>
              <text:list-item>
                <text:p text:style-name="P12"><text:span text:style-name="T2">Valik hõlmab ka tarkvaratuge, parandatavust, energiakulu ja elutsükli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nimetada üks kompromiss tööjaama ja serveri vahel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4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tööjaam ja server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ks ei saa protsessoreid võrrelda ainult taktsageduse järgi?</text:span></text:p>
              </text:list-item>
              <text:list-item>
                <text:p text:style-name="P12"><text:span text:style-name="T2">Millal on ECC mälu põhjendatud?</text:span></text:p>
              </text:list-item>
              <text:list-item>
                <text:p text:style-name="P12"><text:span text:style-name="T2">Miks ei ole RAID varukoopia?</text:span></text:p>
              </text:list-item>
              <text:list-item>
                <text:p text:style-name="P12"><text:span text:style-name="T2">Kuidas kontrollid USB-C või PCIe tegelikku töörežiimi?</text:span></text:p>
              </text:list-item>
              <text:list-item>
                <text:p text:style-name="P12"><text:span text:style-name="T2">Milline elutsükli näitaja võib muuta odavaima lahenduse kallimaks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Vali üks komponent ning nõua sobivuse põhjendust terviksüsteemi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4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6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RIISTVARA TUVASTAMINE</text:span></text:p>
            <text:p text:style-name="P8"><text:span text:style-name="T4">Identiteet · juhtprogramm · tööolek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6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47917D0A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3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Tuvastamine loob tõendi, millega saab sobivust, draiverit ja tööolekut kontrollid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4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Linuxi põhivahendi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9">lscpu</text:span><text:span text:style-name="T5">, </text:span><text:span text:style-name="T9">free -h</text:span><text:span text:style-name="T5">, </text:span><text:span text:style-name="T9">lsblk</text:span><text:span text:style-name="T5">.</text:span></text:p>
              </text:list-item>
            </text:list>
            <text:p text:style-name="P13"><text:span text:style-name="T9">lspci -nnk</text:span><text:span text:style-name="T7">, </text:span><text:span text:style-name="T9">lsusb</text:span><text:span text:style-name="T7">.</text:span></text:p>
            <text:p text:style-name="P14"><text:span text:style-name="T9">ip -br link</text:span><text:span text:style-name="T8">, </text:span><text:span text:style-name="T9">ethtool</text:span><text:span text:style-name="T8">.</text:span></text:p>
            <text:list text:style-name="L6">
              <text:list-item>
                <text:p text:style-name="P12"><text:span text:style-name="T9">dmidecode</text:span><text:span text:style-name="T5"> ja kernelilogid – ainult vajalik väljavõt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Piiratud VM-i info on dokumenteeritav piirang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3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olm eri küsimust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Mis seade see on? – mudel või ID.</text:span></text:p>
              </text:list-item>
            </text:list>
            <text:p text:style-name="P13"><text:span text:style-name="T7">Milline draiver/moodul seda haldab?</text:span></text:p>
            <text:p text:style-name="P14"><text:span text:style-name="T8">Kas seade töötab selles kasutusjuhus?</text:span></text:p>
            <text:list text:style-name="L6">
              <text:list-item>
                <text:p text:style-name="P12"><text:span text:style-name="T5">Inventuur ei asenda funktsionaalset test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3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Üks käsk vastab harva kõigile küsimustele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Windowsi võrdl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Device Manager või PowerShell/CIM.</text:span></text:p>
              </text:list-item>
            </text:list>
            <text:p text:style-name="P13"><text:span text:style-name="T7">Võrdle sama seadme identiteeti ja olekut.</text:span></text:p>
            <text:p text:style-name="P14"><text:span text:style-name="T8">Hinda väljundi sobivust automatiseerimiseks.</text:span></text:p>
            <text:list text:style-name="L6">
              <text:list-item>
                <text:p text:style-name="P12"><text:span text:style-name="T5">Ära paigalda Windowsit ainult võrdluse pärast, kui juhis seda ei nõu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Muu Windowsi haldusmaterjal on LISAKS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Tüüpviga: draiveri uuendaj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olmanda osapoole tööriist võib soovitada valet paketti.</text:span></text:p>
              </text:list-item>
            </text:list>
            <text:p text:style-name="P13"><text:span text:style-name="T7">See lisab tarneahela ja usaldusriski.</text:span></text:p>
            <text:p text:style-name="P14"><text:span text:style-name="T8">Eelista OS-i, seadmetootja ja standardi ametlikku kanalit.</text:span></text:p>
            <text:list text:style-name="L6">
              <text:list-item>
                <text:p text:style-name="P12"><text:span text:style-name="T5">Kontrolli päris sümptomit pärast muudat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Uuem draiver ei ole automaatselt parem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4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Linuxi riistvara tõendikimp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9">lscpu</text:span><text:span text:style-name="T2"> ja </text:span><text:span text:style-name="T9">free -h</text:span><text:span text:style-name="T2"> kirjeldavad arvutus- ning mälukonteksti.</text:span></text:p>
              </text:list-item>
              <text:list-item>
                <text:p text:style-name="P12"><text:span text:style-name="T9">lsblk -o NAME,MODEL,SIZE,TYPE,FSTYPE,MOUNTPOINTS</text:span><text:span text:style-name="T2"> kirjeldab salvestust.</text:span></text:p>
              </text:list-item>
              <text:list-item>
                <text:p text:style-name="P12"><text:span text:style-name="T9">lspci -nnk</text:span><text:span text:style-name="T2"> seob PCI seadme kerneli draiveriga.</text:span></text:p>
              </text:list-item>
              <text:list-item>
                <text:p text:style-name="P12"><text:span text:style-name="T9">lsusb</text:span><text:span text:style-name="T2"> ja vajadusel kernelilogid aitavad USB probleemi piirata.</text:span></text:p>
              </text:list-item>
              <text:list-item>
                <text:p text:style-name="P12"><text:span text:style-name="T2">Funktsionaalne test vastab, kas seade töötab kokkulepitud kasutusjuhu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Võrdle inventuuri ja funktsionaalset testi; need annavad eri tõend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4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riistvara tuvastamin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Seadme identiteet, draiver ja tegelik tööolek on kolm eri küsimust.</text:span></text:p>
              </text:list-item>
              <text:list-item>
                <text:p text:style-name="P12"><text:span text:style-name="T2">Linux on põhitee; Windowsis tehakse nõutud minimaalne võrdlus.</text:span></text:p>
              </text:list-item>
              <text:list-item>
                <text:p text:style-name="P12"><text:span text:style-name="T2">VM-is puuduv füüsilise seadme info on dokumenteeritav piirang.</text:span></text:p>
              </text:list-item>
              <text:list-item>
                <text:p text:style-name="P12"><text:span text:style-name="T2">Kolmanda osapoole draiveriuuendaja lisab tarneahela risk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ühe seadme kohta näidata ID, draiver ja funktsionaalne test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riistvara tuvastamin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lline käsk seob PCI seadme kasutatava kerneli mooduliga?</text:span></text:p>
              </text:list-item>
              <text:list-item>
                <text:p text:style-name="P12"><text:span text:style-name="T2">Miks ei tõenda inventuur seadme töökorras olekut?</text:span></text:p>
              </text:list-item>
              <text:list-item>
                <text:p text:style-name="P12"><text:span text:style-name="T2">Kuidas võrdled sama seadet Linuxis ja Windowsis?</text:span></text:p>
              </text:list-item>
              <text:list-item>
                <text:p text:style-name="P12"><text:span text:style-name="T2">Millal on </text:span><text:span text:style-name="T9">dmidecode</text:span><text:span text:style-name="T2"> väljund piiratud või ebatäpne?</text:span></text:p>
              </text:list-item>
              <text:list-item>
                <text:p text:style-name="P12"><text:span text:style-name="T2">Miks eelistad OS-i ja tootja ametlikku draiverikanalit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aitsmisharjutus: üks käsk, üks praktiline kontroll ja üks piirang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5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UEFI, KÄIVITUS JA PÜSIVARA</text:span></text:p>
            <text:p text:style-name="P8"><text:span text:style-name="T4">Tundlik protsess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5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5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75A24A7B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4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Püsivara ühendab riistvara käivitusahelaga; muudatus vajab taastamisteed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äivitusahel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Toide ja riistvara algseis.</text:span></text:p>
              </text:list-item>
            </text:list>
            <text:p text:style-name="P13"><text:span text:style-name="T7">UEFI/POST ja seadistus.</text:span></text:p>
            <text:p text:style-name="P14"><text:span text:style-name="T8">Käivitusvalik ja alglaadur.</text:span></text:p>
            <text:list text:style-name="L6">
              <text:list-item>
                <text:p text:style-name="P12"><text:span text:style-name="T5">Kernel, init ja kasutajaruum.</text:span></text:p>
              </text:list-item>
            </text:list>
            <text:p text:style-name="P13"><text:span text:style-name="T7">Leia, millises etapis sümptom tekib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UEFI spetsifikatsioonid: https://uefi.org/specifications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5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Secure Boot ja TPM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Secure Boot kontrollib käivitusahela allkirju.</text:span></text:p>
              </text:list-item>
            </text:list>
            <text:p text:style-name="P13"><text:span text:style-name="T7">TPM pakub võtmete ja mõõtmiste usaldusankrut.</text:span></text:p>
            <text:p text:style-name="P14"><text:span text:style-name="T8">Need ei asenda uuendusi, õigusi ega varundust.</text:span></text:p>
            <text:list text:style-name="L6">
              <text:list-item>
                <text:p text:style-name="P12"><text:span text:style-name="T5">Seadistuse muutus võib mõjutada kettakrüpteerimi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Hoia taastevõti enne püsivaramuudatust kättesaadav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5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4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as püsivara uuendada?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Täpne mudel ja praegune versioon.</text:span></text:p>
              </text:list-item>
            </text:list>
            <text:p text:style-name="P13"><text:span text:style-name="T7">Ametliku muudatuse mõju sellele süsteemile.</text:span></text:p>
            <text:p text:style-name="P14"><text:span text:style-name="T8">Stabiilne toide ja õige fail/kanal.</text:span></text:p>
            <text:list text:style-name="L6">
              <text:list-item>
                <text:p text:style-name="P12"><text:span text:style-name="T5">Seadistuste koopia, taastevõti ja tootja taastamisviis.</text:span></text:p>
              </text:list-item>
            </text:list>
            <text:p text:style-name="P13"><text:span text:style-name="T7">Pärast: versioon, käivitus ja põhifunktsioonid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4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Laboris ainult õppejõu loal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5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äivitusvea kontrolljärjekor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as seade saab toite ja läbib POST-i?</text:span></text:p>
              </text:list-item>
              <text:list-item>
                <text:p text:style-name="P12"><text:span text:style-name="T2">Kas UEFI näeb õiget ketast ja kasutab kavandatud käivitusrežiimi?</text:span></text:p>
              </text:list-item>
              <text:list-item>
                <text:p text:style-name="P12"><text:span text:style-name="T2">Kas Secure Boot, TPM või kettakrüpteerimine muudab tingimust?</text:span></text:p>
              </text:list-item>
              <text:list-item>
                <text:p text:style-name="P12"><text:span text:style-name="T2">Kas alglaadur leiab kerneli ja init-keskkonna?</text:span></text:p>
              </text:list-item>
              <text:list-item>
                <text:p text:style-name="P12"><text:span text:style-name="T2">Muuda ainult tuvastatud etappi ning kontrolli pärast kogu käivitusahela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paigutada konkreetne sümptom õigesse käivitusetapp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UEFI ja püsivar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äivitusahelal on eristatavad riistvara-, püsivara-, alglaaduri- ja OS-etapid.</text:span></text:p>
              </text:list-item>
              <text:list-item>
                <text:p text:style-name="P12"><text:span text:style-name="T2">Secure Boot kontrollib allkirju; TPM annab võtmete ja mõõtmiste usaldusankru.</text:span></text:p>
              </text:list-item>
              <text:list-item>
                <text:p text:style-name="P12"><text:span text:style-name="T2">Püsivara uuendus peab lahendama konkreetse vajaduse.</text:span></text:p>
              </text:list-item>
              <text:list-item>
                <text:p text:style-name="P12"><text:span text:style-name="T2">Taastevõti, stabiilne toide ja tootja taastamisviis valmistatakse ette enne muudat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Rõhuta, et labori püsivara uuendatakse ainult õppejõu loal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UEFI ja püsivar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llises käivitusetapis sümptom tekib?</text:span></text:p>
              </text:list-item>
              <text:list-item>
                <text:p text:style-name="P12"><text:span text:style-name="T2">Mida Secure Boot kontrollib ja mida mitte?</text:span></text:p>
              </text:list-item>
              <text:list-item>
                <text:p text:style-name="P12"><text:span text:style-name="T2">Kuidas võib TPM olla seotud kettakrüpteerimise taastevõtmega?</text:span></text:p>
              </text:list-item>
              <text:list-item>
                <text:p text:style-name="P12"><text:span text:style-name="T2">Millal on püsivara uuendus põhjendatud?</text:span></text:p>
              </text:list-item>
              <text:list-item>
                <text:p text:style-name="P12"><text:span text:style-name="T2">Millised järelkontrollid teed kohe pärast uuendust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Vali üks otsustusküsimus ja üks käivitusahela praktiline ülesanne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5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3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FÜÜSILINE VÕRK</text:span></text:p>
            <text:p text:style-name="P8"><text:span text:style-name="T4"/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3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6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3855A2B7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5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Füüsilise kihi tõend eelneb IP-, DNS- ja rakenduskihi diagnoosile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eerdpaar ja standar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T568A või T568B – vali enne alustamist.</text:span></text:p>
              </text:list-item>
            </text:list>
            <text:p text:style-name="P13"><text:span text:style-name="T7">Sirge kaabli mõlemad otsad kasutavad sama skeemi.</text:span></text:p>
            <text:p text:style-name="P14"><text:span text:style-name="T8">Hoia paaride keerd pistiku lähedale.</text:span></text:p>
            <text:list text:style-name="L6">
              <text:list-item>
                <text:p text:style-name="P12"><text:span text:style-name="T5">Kest peab ulatuma tõmbetõkke all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Kasutage sobivat pressi ja ohutut lõikesuund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6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Mida tester näitab?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atkestus, lühis ja vale järjestus.</text:span></text:p>
              </text:list-item>
            </text:list>
            <text:p text:style-name="P13"><text:span text:style-name="T7">Split pair võib rikkuda signaalikvaliteeti.</text:span></text:p>
            <text:p text:style-name="P14"><text:span text:style-name="T8">Liigutamisel muutuv viga viitab halvale ühendusele.</text:span></text:p>
            <text:list text:style-name="L6">
              <text:list-item>
                <text:p text:style-name="P12"><text:span text:style-name="T5">Lihtne tester ei mõõda alati ribalaiust või häirevaru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Tõlgenda tulemust, ära kirjuta ainult PASS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6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Lingi järelkontroll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as liides on UP?</text:span></text:p>
              </text:list-item>
            </text:list>
            <text:p text:style-name="P13"><text:span text:style-name="T7">Milline kiirus ja dupleks lepiti kokku?</text:span></text:p>
            <text:p text:style-name="P14"><text:span text:style-name="T8">Kas vealoendurid kasvavad?</text:span></text:p>
            <text:list text:style-name="L6">
              <text:list-item>
                <text:p text:style-name="P12"><text:span text:style-name="T5">Kas probleem on füüsiline, IP-, DNS- või rakenduskihis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Link-tuli ei tõenda internetti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6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aabli tõendikimp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ärgi kasutatud skeem ja kontrolli mõlema otsa juhtmejärjestus.</text:span></text:p>
              </text:list-item>
              <text:list-item>
                <text:p text:style-name="P12"><text:span text:style-name="T2">Tester: katkestus, lühis, vahetus või split pair ning selle tähendus.</text:span></text:p>
              </text:list-item>
              <text:list-item>
                <text:p text:style-name="P12"><text:span text:style-name="T2">Liigutustest aitab leida ebakindlat pressi või kontakti.</text:span></text:p>
              </text:list-item>
              <text:list-item>
                <text:p text:style-name="P12"><text:span text:style-name="T9">ethtool</text:span><text:span text:style-name="T2"> näitab läbiräägitud kiirust ja dupleksit.</text:span></text:p>
              </text:list-item>
              <text:list-item>
                <text:p text:style-name="P12"><text:span text:style-name="T2">Järeldus eristab füüsilise, IP-, DNS- ja rakenduskihi probleem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Rõhuta, et lihtsa kaablitesteri PASS ei tõenda ribalaiust ega häirevaru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5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füüsiline võrk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Sirge kaabli mõlemas otsas kasutatakse sama skeemi.</text:span></text:p>
              </text:list-item>
              <text:list-item>
                <text:p text:style-name="P12"><text:span text:style-name="T2">Paari keerd ja tõmbetõke mõjutavad signaali ning mehaanilist töökindlust.</text:span></text:p>
              </text:list-item>
              <text:list-item>
                <text:p text:style-name="P12"><text:span text:style-name="T2">Testeriväljund vajab tõlgendust, mitte ainult PASS/FAIL märget.</text:span></text:p>
              </text:list-item>
              <text:list-item>
                <text:p text:style-name="P12"><text:span text:style-name="T2">Link-tuli ei tõenda IP-, DNS- ega rakenduskihi toimimi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5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ühe testeriväljundi põhjal kirjeldada tõenäoline füüsiline vig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füüsiline võrk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s vahe on T568A ja T568B kasutusel?</text:span></text:p>
              </text:list-item>
              <text:list-item>
                <text:p text:style-name="P12"><text:span text:style-name="T2">Miks peab paari keerd ulatuma pistiku lähedale?</text:span></text:p>
              </text:list-item>
              <text:list-item>
                <text:p text:style-name="P12"><text:span text:style-name="T2">Mida tähendab split pair?</text:span></text:p>
              </text:list-item>
              <text:list-item>
                <text:p text:style-name="P12"><text:span text:style-name="T2">Millist piirangut lihtne kaablitester tavaliselt ei mõõda?</text:span></text:p>
              </text:list-item>
              <text:list-item>
                <text:p text:style-name="P12"><text:span text:style-name="T2">Kuidas eristad halva kaabli IP-seadistuse veast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ombineeri üks standardiküsimus ja üks praktiline testeriväljund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1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4">OPERATSIOONISÜSTEEM, FLOSS JA DIGISUVERÄÄNSUS</text:span></text:p>
            <text:p text:style-name="P1"><text:span text:style-name="T10">Tarkvaravalik · avatud standard · elutsükkel · sõltumatus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1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11"><text:span text:style-name="T3">Seo tarkvarakiht riistvara elutsükli ja VPÕ alternatiivide võrdluseg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Riistvara määrab võimalused; operatsioonisüsteem ja draiverid teevad need kasutatavaks.</text:span></text:p>
              </text:list-item>
              <text:list-item>
                <text:p text:style-name="P12"><text:span text:style-name="T2">Tarkvaravalik mõjutab ühilduvust, andmevorminguid, turvet ja elutsüklit.</text:span></text:p>
              </text:list-item>
              <text:list-item>
                <text:p text:style-name="P12"><text:span text:style-name="T2">Avatud standardid ning FLOSS võivad vähendada vahetuskulu ja sõltuvust.</text:span></text:p>
              </text:list-item>
              <text:list-item>
                <text:p text:style-name="P12"><text:span text:style-name="T2">VPÕ projektis võrreldakse vähemalt üht asjakohast FLOSS-alternatiiv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Tee nähtavaks seos tööjaama/serveri, tuvastamise ja projekti vahel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6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OS-i valik on töövoo ots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Rakendused, failivormingud, välisseadmed ja kasutaja oskused on eeltingimused.</text:span></text:p>
              </text:list-item>
              <text:list-item>
                <text:p text:style-name="P12"><text:span text:style-name="T2">Kontrolli turvauuenduste perioodi, riistvaratuge ja taastamisvõimalust.</text:span></text:p>
              </text:list-item>
              <text:list-item>
                <text:p text:style-name="P12"><text:span text:style-name="T2">Võrdle migreerimise tööaega ning ühilduvusriski, mitte ainult litsentsihinda.</text:span></text:p>
              </text:list-item>
              <text:list-item>
                <text:p text:style-name="P12"><text:span text:style-name="T2">Pilve- või veebirakendus võib vähendada OS-sõltuvust, kuid lisada teenusepakkuja sõltuvuse.</text:span></text:p>
              </text:list-item>
              <text:list-item>
                <text:p text:style-name="P12"><text:span text:style-name="T2">Valik peab säilitama kasutaja andmed ning realistliku tagasite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asuta näidet, kus odav litsents ei tähenda väikest kogukulu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FLOSS ja avatud standardi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FLOSS annab õiguse tarkvara kasutada, uurida, muuta ja jagada litsentsi tingimustel.</text:span></text:p>
              </text:list-item>
              <text:list-item>
                <text:p text:style-name="P12"><text:span text:style-name="T2">Avatud standard kirjeldab koostalitluseks dokumenteeritud liidest või vormingut.</text:span></text:p>
              </text:list-item>
              <text:list-item>
                <text:p text:style-name="P12"><text:span text:style-name="T2">Avatud lähtekood ei taga automaatselt kasutusmugavust, tuge ega turvalisust.</text:span></text:p>
              </text:list-item>
              <text:list-item>
                <text:p text:style-name="P12"><text:span text:style-name="T2">Suletud lahendus ei ole automaatselt halb; otsust määravad vajadus ja tõendid.</text:span></text:p>
              </text:list-item>
              <text:list-item>
                <text:p text:style-name="P12"><text:span text:style-name="T2">Küsi, kas andmed ning töövoog on teise lahendusse mõistlikult teisaldatavad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Erista litsents, standard, failivorming ja teenusepakkuja nelja eri mõisten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Tootjalukustuse kontrollküsimuse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as andmed saab täielikult ja dokumenteeritud vormingus eksportida?</text:span></text:p>
              </text:list-item>
              <text:list-item>
                <text:p text:style-name="P12"><text:span text:style-name="T2">Kas teine rakendus saab sama vormingut lugeda ning muuta?</text:span></text:p>
              </text:list-item>
              <text:list-item>
                <text:p text:style-name="P12"><text:span text:style-name="T2">Kas identiteet, litsents, pilv või riistvara seob lahenduse ühe tarnijaga?</text:span></text:p>
              </text:list-item>
              <text:list-item>
                <text:p text:style-name="P12"><text:span text:style-name="T2">Mis maksab üleminek rahas, tööajas, koolituses ja kaotatud funktsioonides?</text:span></text:p>
              </text:list-item>
              <text:list-item>
                <text:p text:style-name="P12"><text:span text:style-name="T2">Kas teenuse lõppemisel säilib ligipääs andmetele ja töövõime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vastata oma VPÕ projekti ühe alternatiivi koht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Digisuveräänsus on praktiline valikuvõim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Organisatsioon saab mõista ja kontrollida oma kriitilisi andmeid ning sõltuvusi.</text:span></text:p>
              </text:list-item>
              <text:list-item>
                <text:p text:style-name="P12"><text:span text:style-name="T2">Asendatavus vajab avatud vorminguid, dokumentatsiooni, oskusi ja realistlikku migreerimisteed.</text:span></text:p>
              </text:list-item>
              <text:list-item>
                <text:p text:style-name="P12"><text:span text:style-name="T2">Kohalik või Euroopa teenus ei ole iseenesest suveräänne; kontrolli lepingut ja tehnilist arhitektuuri.</text:span></text:p>
              </text:list-item>
              <text:list-item>
                <text:p text:style-name="P12"><text:span text:style-name="T2">Varukoopia ilma taastamisproovita ei taga teenusepakkujast sõltumatust.</text:span></text:p>
              </text:list-item>
              <text:list-item>
                <text:p text:style-name="P12"><text:span text:style-name="T2">Hea otsus teeb sõltuvuse nähtavaks ja valib selle teadlikul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Hoia mõiste tehnilise valikuvõime juures; väldi loosungit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Elutsükkel ja energiakasut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Pikem turva- ja varuosatugi võib olla odavam kui sage väljavahetamine.</text:span></text:p>
              </text:list-item>
              <text:list-item>
                <text:p text:style-name="P12"><text:span text:style-name="T2">Modulaarne ning dokumenteeritud seade on lihtsamini parandatav ja uuendatav.</text:span></text:p>
              </text:list-item>
              <text:list-item>
                <text:p text:style-name="P12"><text:span text:style-name="T2">Energiakulu hinnatakse tegeliku koormuse ning kasutusaja, mitte ainult nimivõimsuse järgi.</text:span></text:p>
              </text:list-item>
              <text:list-item>
                <text:p text:style-name="P12"><text:span text:style-name="T2">Kasutatud riistvara väärtus sõltub testitavast seisust, toest ja sobivast töökoormusest.</text:span></text:p>
              </text:list-item>
              <text:list-item>
                <text:p text:style-name="P12"><text:span text:style-name="T2">Projektis põhjenda, millal remont, uuendus või asendamine on parim valik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Seo elutsükli valik projektirajaga „Vana arvuti uus elu“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kkuvõte: FLOSS ja suverääns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Operatsioonisüsteem on osa töövoost, mitte eraldiseisev toode.</text:span></text:p>
              </text:list-item>
              <text:list-item>
                <text:p text:style-name="P12"><text:span text:style-name="T2">FLOSS, avatud standard ja avatud failivorming on seotud, kuid eri mõisted.</text:span></text:p>
              </text:list-item>
              <text:list-item>
                <text:p text:style-name="P12"><text:span text:style-name="T2">Tootjalukustus muutub nähtavaks andmete, liideste ja vahetuskulu kaudu.</text:span></text:p>
              </text:list-item>
              <text:list-item>
                <text:p text:style-name="P12"><text:span text:style-name="T2">Digisuveräänsus tähendab kontrollitavat valikuvõimet ning taastatavat töövoogu.</text:span></text:p>
              </text:list-item>
              <text:list-item>
                <text:p text:style-name="P12"><text:span text:style-name="T2">Elutsükli otsus hõlmab tuge, parandatavust, energiat ja kogukulu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nimetada üks teadlikult aktsepteeritud sõltuvu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6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FLOS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s vahe on FLOSS-litsentsil ja avatud standardil?</text:span></text:p>
              </text:list-item>
              <text:list-item>
                <text:p text:style-name="P12"><text:span text:style-name="T2">Milline tõend näitab, et andmed on teisaldatavad?</text:span></text:p>
              </text:list-item>
              <text:list-item>
                <text:p text:style-name="P12"><text:span text:style-name="T2">Kuidas arvutad tarkvaravahetuse kogukulu?</text:span></text:p>
              </text:list-item>
              <text:list-item>
                <text:p text:style-name="P12"><text:span text:style-name="T2">Millal võib pilverakendus tootjalukustust suurendada?</text:span></text:p>
              </text:list-item>
              <text:list-item>
                <text:p text:style-name="P12"><text:span text:style-name="T2">Kuidas seostad parandatavuse ja energiakulu riistvara elutsükliga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6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asuta vähemalt ühte küsimust projekti alternatiivide kontrollpunkti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0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XR / VR</text:span></text:p>
            <text:p text:style-name="P8"><text:span text:style-name="T4">Virtuaalreaalsus,</text:span></text:p>
            <text:p text:style-name="P8"><text:span text:style-name="T11">liitreaalsus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0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7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92E4A31B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7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XR plokk rakendab riistvara, käituskeskkonna ja kasutusjuhu üheks kontrollitavaks kogemusek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7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XR süsteemikihtiden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Peakomplekt, kontrollerid ja jälgimine.</text:span></text:p>
              </text:list-item>
            </text:list>
            <text:p text:style-name="P13"><text:span text:style-name="T7">Käituskeskkond ja draiver.</text:span></text:p>
            <text:p text:style-name="P14"><text:span text:style-name="T8">OpenXR standardliides.</text:span></text:p>
            <text:list text:style-name="L6">
              <text:list-item>
                <text:p text:style-name="P12"><text:span text:style-name="T5">Mootor/rakendus ja sisu.</text:span></text:p>
              </text:list-item>
            </text:list>
            <text:p text:style-name="P13"><text:span text:style-name="T7">Tõrke koht võib olla eri kihis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OpenXR register: https://registry.khronos.org/OpenXR/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7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XR ohut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Vaba mänguala, korras kaabel ja randmerihm.</text:span></text:p>
              </text:list-item>
            </text:list>
            <text:p text:style-name="P13"><text:span text:style-name="T7">Hügieen ja seadme seis.</text:span></text:p>
            <text:p text:style-name="P14"><text:span text:style-name="T8">Peata iivelduse, pearingluse või silmavalu korral.</text:span></text:p>
            <text:list text:style-name="L6">
              <text:list-item>
                <text:p text:style-name="P12"><text:span text:style-name="T5">Pealtvaataja ei puuduta kasutajat ootamatul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Ruumipõhine XR Keskuse juhis on ülimuslik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8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Hea XR sooritus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Ohutu seadmekasutus.</text:span></text:p>
              </text:list-item>
            </text:list>
            <text:p text:style-name="P13"><text:span text:style-name="T7">Üks toimiv kasutaja interaktsioon.</text:span></text:p>
            <text:p text:style-name="P14"><text:span text:style-name="T8">Kasutusjuhu ja mõõdetava eelise selgitus.</text:span></text:p>
            <text:list text:style-name="L6">
              <text:list-item>
                <text:p text:style-name="P12"><text:span text:style-name="T5">Üks tehniline, kasutatavuse või ligipääsetavuse piirang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Visuaalne efekt üksi ei täida eesmärki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8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Unreal Engine'i minimaalne töövoog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Ava kokkulepitud projekt ja kontrolli, et VR-vaade ning teleport töötavad.</text:span></text:p>
              </text:list-item>
              <text:list-item>
                <text:p text:style-name="P12"><text:span text:style-name="T2">Lisa objekt ning materjal; nimeta see arusaadavalt.</text:span></text:p>
              </text:list-item>
              <text:list-item>
                <text:p text:style-name="P12"><text:span text:style-name="T2">Loo animatsioon ja testi seda esmalt lihtsas stseenis.</text:span></text:p>
              </text:list-item>
              <text:list-item>
                <text:p text:style-name="P12"><text:span text:style-name="T2">Lisa interaktsioon ning üks füüsikaga seotud reaktsioon puldi liikumisele.</text:span></text:p>
              </text:list-item>
              <text:list-item>
                <text:p text:style-name="P12"><text:span text:style-name="T2">Käivita VR-seadmes, kontrolli kõik elemendid ja salvesta tõend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Tee demo lõpuni; õppijad teevad sama töövoo pärast erald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XR tõrke kontrolljärjekor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Seade: toide, kaabel/ühendus, jälgimine ja mänguala.</text:span></text:p>
              </text:list-item>
              <text:list-item>
                <text:p text:style-name="P12"><text:span text:style-name="T2">Käituskeskkond: kas OpenXR ja valitud käituskeskkond töötavad?</text:span></text:p>
              </text:list-item>
              <text:list-item>
                <text:p text:style-name="P12"><text:span text:style-name="T2">Projekt: kas õige kaart, sisendseadistus ja VR pawn käivituvad?</text:span></text:p>
              </text:list-item>
              <text:list-item>
                <text:p text:style-name="P12"><text:span text:style-name="T2">Interaktsioon: sündmus, sihtobjekt, collision ja füüsika omadused.</text:span></text:p>
              </text:list-item>
              <text:list-item>
                <text:p text:style-name="P12"><text:span text:style-name="T2">Testi üks muutus korraga nii vaates kui päris VR-seadme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Rõhuta, et töölauavaade ei tõenda VR-seadme interaktsiooni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XR hindamine: 10 punkti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äivitub, VR-is vaadeldav ja teleport-liikumine toimib – 1 p.</text:span></text:p>
              </text:list-item>
              <text:list-item>
                <text:p text:style-name="P12"><text:span text:style-name="T2">Vähemalt 5 uut geomeetrilist kujundit – 1 p; 2 animeeritud objekti – 2 p.</text:span></text:p>
              </text:list-item>
              <text:list-item>
                <text:p text:style-name="P12"><text:span text:style-name="T2">Vähemalt 3 interaktsiooni – 3 p.</text:span></text:p>
              </text:list-item>
              <text:list-item>
                <text:p text:style-name="P12"><text:span text:style-name="T2">Üks interaktsioon kasutab füüsikat ja reageerib puldi liikumisele – 2 p.</text:span></text:p>
              </text:list-item>
              <text:list-item>
                <text:p text:style-name="P12"><text:span text:style-name="T2">Kõik animatsioonid ning interaktsioonid töötavad VR-is – 1 p.</text:span></text:p>
              </text:list-item>
              <text:list-item>
                <text:p text:style-name="P12"><text:span text:style-name="T2">Lävend 5 p + kohustuslik kasutusjuhu, sobivuse ja piirangu suuline põhjendus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ontrolli täpselt ainekavas kirjeldatud elemente; põhjendus tõendab õpiväljundit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XR / VR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XR süsteemil on seadme, käituskeskkonna, standardi, mootori ja sisu kihid.</text:span></text:p>
              </text:list-item>
              <text:list-item>
                <text:p text:style-name="P12"><text:span text:style-name="T2">Ohutus ning kasutaja heaolu on tehnilise soorituse eeltingimus.</text:span></text:p>
              </text:list-item>
              <text:list-item>
                <text:p text:style-name="P12"><text:span text:style-name="T2">Toimiv interaktsioon peab olema kontrollitud päris VR-seadmes.</text:span></text:p>
              </text:list-item>
              <text:list-item>
                <text:p text:style-name="P12"><text:span text:style-name="T2">Kasutusjuht, sobivus ja piirang on osa pädevuse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nimetada üks tehniline ja üks kasutatavuse piirang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7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XR / VR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llised kihid moodustavad XR lahenduse?</text:span></text:p>
              </text:list-item>
              <text:list-item>
                <text:p text:style-name="P12"><text:span text:style-name="T2">Millal tuleb VR kasutamine kohe peatada?</text:span></text:p>
              </text:list-item>
              <text:list-item>
                <text:p text:style-name="P12"><text:span text:style-name="T2">Mida OpenXR standardiseerib?</text:span></text:p>
              </text:list-item>
              <text:list-item>
                <text:p text:style-name="P12"><text:span text:style-name="T2">Kuidas kontrollid, et interaktsioon töötab päris seadmes?</text:span></text:p>
              </text:list-item>
              <text:list-item>
                <text:p text:style-name="P12"><text:span text:style-name="T2">Millised täpsed elemendid annavad XR praktikumis 10 punkti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7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Ühenda üks ohutusküsimus, üks tehniline kontroll ja üks hindamiskriteeriumi küsimu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0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PROJEKT JA HINDAMINE</text:span></text:p>
            <text:p text:style-name="P8"><text:span text:style-name="T4">Tõenduspõhine otsus + individuaalne kaitsmine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0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8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Selle ploki koht tervikus</text:span></text:p>
          </draw:text-box>
        </draw:frame>
        <draw:frame draw:name="Aine tervikpildi joonis" draw:style-name="gr2" draw:text-style-name="P10" draw:layer="layout" svg:width="29.5cm" svg:height="11.8cm" svg:x="2cm" svg:y="5cm">
          <draw:image xlink:href="Pictures/1000000100000780000003008A411B2E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1" draw:layer="layout" svg:width="0cm" svg:height="0cm" svg:x="0cm" svg:y="0cm" draw:page-number="8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Projekt seob aine tehnilised valikud tõenduspõhiseks otsuseks ja individuaalseks kaitsmisek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8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Projekti viis kriteeriumi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Probleem ja kasutusvajadus – 10.</text:span></text:p>
              </text:list-item>
            </text:list>
            <text:p text:style-name="P13"><text:span text:style-name="T7">Alternatiivide võrdlus – 10.</text:span></text:p>
            <text:p text:style-name="P14"><text:span text:style-name="T8">Praktiline katse/prototüüp – 10.</text:span></text:p>
            <text:list text:style-name="L6">
              <text:list-item>
                <text:p text:style-name="P12"><text:span text:style-name="T5">Dokumentatsioon, allikad, elutsükkel ja turvalisus – 10.</text:span></text:p>
              </text:list-item>
            </text:list>
            <text:p text:style-name="P13"><text:span text:style-name="T7">Individuaalne panus ja kaitsmine – 10.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Igas vähemalt 5; kokku vähemalt 26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8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VPÕ näide: vana arvuti lähteolukor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Probleem: kasutaja tööjaam käivitub aeglaselt ja veebikoosolek katkeb.</text:span></text:p>
              </text:list-item>
              <text:list-item>
                <text:p text:style-name="P12"><text:span text:style-name="T2">Piirangud: väike eelarve, olemasolev seade, avatud vormingud ja vähene halduskoormus.</text:span></text:p>
              </text:list-item>
              <text:list-item>
                <text:p text:style-name="P12"><text:span text:style-name="T2">Lähteandmed: riistvarainventuur, kettatervis, käivitusaeg, mälu- ning CPU koormus.</text:span></text:p>
              </text:list-item>
              <text:list-item>
                <text:p text:style-name="P12"><text:span text:style-name="T2">Valmiskriteerium: kokkulepitud töövoog toimib, andmed säilivad ja taastamistee on proovitud.</text:span></text:p>
              </text:list-item>
              <text:list-item>
                <text:p text:style-name="P12"><text:span text:style-name="T2">Ulatusest väljas: emaplaadi remont ja tootjapoolse toe pikendamine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Näide on orientiir, mitte kopeerimiseks mõeldud valmis projekt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9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4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VPÕ näide: võrreldavad alternatiivi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A – nullalternatiiv: jätkata muutmata kujul ja leppida piirangutega.</text:span></text:p>
              </text:list-item>
              <text:list-item>
                <text:p text:style-name="P12"><text:span text:style-name="T2">B – SSD ning mälu uuendus, puhastatud jahutus ja Linuxi LTS.</text:span></text:p>
              </text:list-item>
              <text:list-item>
                <text:p text:style-name="P12"><text:span text:style-name="T2">C – taastatud tööjaam koos Linuxi LTS-i ning avatud rakendustega.</text:span></text:p>
              </text:list-item>
              <text:list-item>
                <text:p text:style-name="P12"><text:span text:style-name="T2">D – uus seade; suurem algkulu, kuid pikem tugi ja parem energiatõhusus.</text:span></text:p>
              </text:list-item>
              <text:list-item>
                <text:p text:style-name="P12"><text:span text:style-name="T2">Kõiki hinnatakse samade kaalutud kriteeriumidega; kaalud määratakse enne tulem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4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Nullalternatiiv teeb nähtavaks, kas muutus on üldse põhjendatud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9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VPÕ näide: praktiline kats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Hüpotees: salvestuse vahetus vähendab käivitusaega ja rakenduste ooteaega.</text:span></text:p>
              </text:list-item>
              <text:list-item>
                <text:p text:style-name="P12"><text:span text:style-name="T2">Kontrolljuht: sama seade, töövoog, võrguühendus ja mõõtmisviis.</text:span></text:p>
              </text:list-item>
              <text:list-item>
                <text:p text:style-name="P12"><text:span text:style-name="T2">Mõõda algseis, tee üks muudatus, korda mõõtmist mitu korda.</text:span></text:p>
              </text:list-item>
              <text:list-item>
                <text:p text:style-name="P12"><text:span text:style-name="T2">Kui tulemus ei parane, uuri mälu-, termilist või võrgupiirangut; ära peida ebaõnnestumist.</text:span></text:p>
              </text:list-item>
              <text:list-item>
                <text:p text:style-name="P12"><text:span text:style-name="T2">Järeldus ütleb, millise alternatiivi ebakindlus vähenes ja mida veel ei teat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nimetada sõltuv, sõltumatu ja kontrollitud muutuj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9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VPÕ näide: otsus ja tõendikogu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Probleemilause ning lähteolukorra mõõtmised.</text:span></text:p>
              </text:list-item>
              <text:list-item>
                <text:p text:style-name="P12"><text:span text:style-name="T2">Alternatiivide tabel, kaalud ja tundlikkuse kontroll.</text:span></text:p>
              </text:list-item>
              <text:list-item>
                <text:p text:style-name="P12"><text:span text:style-name="T2">Katseplaan, toorandmed, ebaõnnestunud iteratsioon ning parandatud test.</text:span></text:p>
              </text:list-item>
              <text:list-item>
                <text:p text:style-name="P12"><text:span text:style-name="T2">Valitud lahendus, paigaldus, funktsionaalne kontroll ja taastamisproov.</text:span></text:p>
              </text:list-item>
              <text:list-item>
                <text:p text:style-name="P12"><text:span text:style-name="T2">Allikad, AI kasutuse märge, rühmaliikmete panus, piirangud ja järgmine samm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Näita, kuidas tõendikogu katab viis hindamiskriteeriumi ilma teksti paisutamat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9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aitsmine A – 20 p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omponendid ja otstarve.</text:span></text:p>
              </text:list-item>
            </text:list>
            <text:p text:style-name="P13"><text:span text:style-name="T7">Liidesed ning sobivus.</text:span></text:p>
            <text:p text:style-name="P14"><text:span text:style-name="T8">Ohutus ja koostamise töövõte.</text:span></text:p>
            <text:list text:style-name="L6">
              <text:list-item>
                <text:p text:style-name="P12"><text:span text:style-name="T5">Tüüpvigade diagnostik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Neli × 5; igas vähemalt 2; kokku vähemalt 10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9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aitsmine B – 20 p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Linuxi riistvarainfo ja Windowsi minimaalne võrdlus.</text:span></text:p>
              </text:list-item>
            </text:list>
            <text:p text:style-name="P13"><text:span text:style-name="T7">UEFI, käivitus ja püsivara.</text:span></text:p>
            <text:p text:style-name="P14"><text:span text:style-name="T8">Füüsiline võrk ja kaabli kontroll.</text:span></text:p>
            <text:list text:style-name="L6">
              <text:list-item>
                <text:p text:style-name="P12"><text:span text:style-name="T5">Tõend, põhjendus ja veaotsing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Neli × 5; igas vähemalt 2; kokku vähemalt 10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9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8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XR – 10 p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Järgi kehtiva ainekava täpset hindamismaatriksit.</text:span></text:p>
              </text:list-item>
            </text:list>
            <text:p text:style-name="P13"><text:span text:style-name="T7">Näita ohutust, toimivat interaktsiooni ja suulist põhjendust.</text:span></text:p>
            <text:p text:style-name="P14"><text:span text:style-name="T8">Ütle kasutusjuht, sobivus ja piirang.</text:span></text:p>
            <text:list text:style-name="L6">
              <text:list-item>
                <text:p text:style-name="P12"><text:span text:style-name="T5">Lävend on 5 punkti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8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Järeltegemise aeg avaldatakse Moodle’is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9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0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Riistvarakaitsmise rütm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Nimeta ja näita komponenti või väljundit.</text:span></text:p>
              </text:list-item>
            </text:list>
            <text:p text:style-name="P13"><text:span text:style-name="T7">Selgita roll, liides ja sobivus.</text:span></text:p>
            <text:p text:style-name="P14"><text:span text:style-name="T8">Näita ohutus või kontrollmeetod.</text:span></text:p>
            <text:list text:style-name="L6">
              <text:list-item>
                <text:p text:style-name="P12"><text:span text:style-name="T5">Lahenda üks tüüpviga või piirjuht.</text:span></text:p>
              </text:list-item>
            </text:list>
            <text:p text:style-name="P13"><text:span text:style-name="T7">Kokkuvõte: mida tulemus tõendab?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0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Reaalajas AI abi ei kasutat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9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Projekti kaitsmin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30 s: probleem ja valmiskriteerium.</text:span></text:p>
              </text:list-item>
            </text:list>
            <text:p text:style-name="P13"><text:span text:style-name="T7">60 s: alternatiivid ja otsus.</text:span></text:p>
            <text:p text:style-name="P14"><text:span text:style-name="T8">90 s: katse, tulemus ja piirang.</text:span></text:p>
            <text:list text:style-name="L6">
              <text:list-item>
                <text:p text:style-name="P12"><text:span text:style-name="T5">60 s: sinu panus.</text:span></text:p>
              </text:list-item>
            </text:list>
            <text:p text:style-name="P13"><text:span text:style-name="T7">Küsimus: mis muutuks teise tingimuse korral?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Harjuta terviku selgitamist, mitte teksti ettelugemist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9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Mida me teada saime: projekt ja hindamin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Projekt algab kontrollitavast vajadusest, mitte lemmiktootest.</text:span></text:p>
              </text:list-item>
              <text:list-item>
                <text:p text:style-name="P12"><text:span text:style-name="T2">Alternatiive võrreldakse samade kriteeriumidega ning vähemalt üks on FLOSS-põhine.</text:span></text:p>
              </text:list-item>
              <text:list-item>
                <text:p text:style-name="P12"><text:span text:style-name="T2">Praktiline katse peab otsust muutma või kinnitama.</text:span></text:p>
              </text:list-item>
              <text:list-item>
                <text:p text:style-name="P12"><text:span text:style-name="T2">Rühma ühine tulemus ei asenda individuaalset panust ja kaitsmist.</text:span></text:p>
              </text:list-item>
              <text:list-item>
                <text:p text:style-name="P12"><text:span text:style-name="T2">Iga projektikriteeriumi lävend tuleb eraldi täit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Lase õppijal siduda üks tõend ühe kindla hindamiskriteeriumig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9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3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Kontrollküsimused: VPÕ projekt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Mis on sinu probleemi lähteolukorra tugevaim tõend?</text:span></text:p>
              </text:list-item>
              <text:list-item>
                <text:p text:style-name="P12"><text:span text:style-name="T2">Miks on sinu alternatiivid samadel alustel võrreldavad?</text:span></text:p>
              </text:list-item>
              <text:list-item>
                <text:p text:style-name="P12"><text:span text:style-name="T2">Milline kaalumuutus muudaks lõppotsust?</text:span></text:p>
              </text:list-item>
              <text:list-item>
                <text:p text:style-name="P12"><text:span text:style-name="T2">Mida praktiline katse tõendas ja mida mitte?</text:span></text:p>
              </text:list-item>
              <text:list-item>
                <text:p text:style-name="P12"><text:span text:style-name="T2">Milline osa lahendusest on sinu isiklik panus ja kuidas seda kontrollida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3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Kasuta neid küsimusi nii projektistuudios kui individuaalses lõppkaitsmises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100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4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AI, LIGIPÄÄSETAVUS JA LISAKS</text:span></text:p>
            <text:p text:style-name="P8"><text:span text:style-name="T4">Õpiabi ei asenda tõendit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4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1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5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AI õpikaaslasen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Küsi üks järgmine samm.</text:span></text:p>
              </text:list-item>
            </text:list>
            <text:p text:style-name="P13"><text:span text:style-name="T7">Lase koostada kontrollküsimus või alternatiivne hüpotees.</text:span></text:p>
            <text:p text:style-name="P14"><text:span text:style-name="T8">Kontrolli tehniline väide ametlikust allikast või katsest.</text:span></text:p>
            <text:list text:style-name="L6">
              <text:list-item>
                <text:p text:style-name="P12"><text:span text:style-name="T5">Ära jaga saladusi, isikuandmeid ega tarbetut seerianumbri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5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GPT juhis: https://help.openai.com/en/articles/8554397-creating-and-editing-gpts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2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6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Üks samm korraga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Üks tööetapp korraga.</text:span></text:p>
              </text:list-item>
            </text:list>
            <text:p text:style-name="P13"><text:span text:style-name="T7">Demo ja tegemine eri ajal.</text:span></text:p>
            <text:p text:style-name="P14"><text:span text:style-name="T8">Paaris tegutseja + kontrollija, siis rollivahetus.</text:span></text:p>
            <text:list text:style-name="L6">
              <text:list-item>
                <text:p text:style-name="P12"><text:span text:style-name="T5">Iga ploki lõpus: kolm põhipunkti ja üks kasutuskoh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6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Slaidid ei ole ainus teadmisteallikas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3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7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LISAKS: Windows ja Pi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Windowsi süvadiagnostika ja haldus.</text:span></text:p>
              </text:list-item>
            </text:list>
            <text:p text:style-name="P13"><text:span text:style-name="T7">Raspberry Pi, ARM, GPIO ja peata server.</text:span></text:p>
            <text:p text:style-name="P14"><text:span text:style-name="T8">Ajaloolised liidesed ja platvormid.</text:span></text:p>
            <text:list text:style-name="L6">
              <text:list-item>
                <text:p text:style-name="P12"><text:span text:style-name="T5">Kasuta projekti ainult kooskõlastatult ja samade tõendinõuetega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7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Ära tõsta lisamaterjali kohustuslikuks infomüraks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4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8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Ajakohased trendi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Parandatavus ja remondiõigus mõjutavad elutsükli valikuid.</text:span></text:p>
              </text:list-item>
            </text:list>
            <text:p text:style-name="P13"><text:span text:style-name="T7">Avatud standardid ja FLOSS mõjutavad teisaldatavust ning digisuveräänsust.</text:span></text:p>
            <text:p text:style-name="P14"><text:span text:style-name="T8">USB4/PCIe/OpenXR versioonid arenevad – kontrolli tegelikku süsteemi.</text:span></text:p>
            <text:list text:style-name="L6">
              <text:list-item>
                <text:p text:style-name="P12"><text:span text:style-name="T5">Uus trend muutub kohustuslikuks ainult sisulise mõju korral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8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Eelista ametlikke standardeid ja TalTechi juhiseid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5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99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1"><text:span text:style-name="T5">Abi, AI ja lisamaterjali kontrollküsimused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2">Kuidas kontrollid AI pakutud riistvaraväidet ametlikust allikast või katsest?</text:span></text:p>
              </text:list-item>
              <text:list-item>
                <text:p text:style-name="P12"><text:span text:style-name="T2">Millist seadme-, isiku- või siseinfot ei tohi avalikku assistenti saata?</text:span></text:p>
              </text:list-item>
              <text:list-item>
                <text:p text:style-name="P12"><text:span text:style-name="T2">Kuidas märgid sisulise AI kasutuse projektiraportis?</text:span></text:p>
              </text:list-item>
              <text:list-item>
                <text:p text:style-name="P12"><text:span text:style-name="T2">Miks ei loo valikuline Windowsi või Raspberry Pi materjal uut hindamisnõuet?</text:span></text:p>
              </text:list-item>
              <text:list-item>
                <text:p text:style-name="P12"><text:span text:style-name="T2">Millal muutub uus tehniline trend aine põhisisu jaoks oluliseks?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99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11"><text:span text:style-name="T3">Rõhuta, et hindamisnõuded tulevad ainekavast ja õppija peab väite ise tõendama.</text:span></text:p>
              <text:p text:style-name="P11"><text:span text:style-name="T3">[Sources]</text:span></text:p>
              <text:p text:style-name="P11"><text:span text:style-name="T3">- Kehtiv laiendatud ainekava.</text:span></text:p>
              <text:p text:style-name="P11"><text:span text:style-name="T3">- Ainepaketi õppija käsiraamat ja vastava teema õppemoodul.</text:span></text:p>
              <text:p text:style-name="P11"><text:span text:style-name="T3">[/Sources]</text:span></text:p>
            </draw:text-box>
          </draw:frame>
          <draw:frame draw:name="Slide Number Placeholder 3" presentation:style-name="pr106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00" draw:style-name="dp1" draw:master-page-name="Vaheslaid_20_2">
        <draw:frame draw:name="Teksti kohatäide 4" presentation:style-name="pr5" draw:text-style-name="P2" draw:layer="layout" svg:width="12.694cm" svg:height="6.481cm" svg:x="18.302cm" svg:y="6.032cm" presentation:class="outline" presentation:user-transformed="true">
          <draw:text-box>
            <text:p text:style-name="P1"><text:span text:style-name="T3">ALUSTA NÜÜD</text:span></text:p>
            <text:p text:style-name="P8"><text:span text:style-name="T4">Probleem enne toodet · ohutus enne komponenti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00" presentation:class="page"/>
          <draw:frame draw:name="Notes Placeholder 2" presentation:style-name="pr6" draw:text-style-name="P6" draw:layer="layout" svg:width="0.001cm" svg:height="0.001cm" svg:x="0cm" svg:y="0cm" presentation:class="notes">
            <draw:text-box>
              <text:p text:style-name="P5"><text:span text:style-name="T2">Õppejõu märkus: seo slaid õppija oma süsteemi või projekti näit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7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01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Esimene tööplokk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Ava kehtiv ainekava ja õppija käsiraamat.</text:span></text:p>
              </text:list-item>
            </text:list>
            <text:p text:style-name="P13"><text:span text:style-name="T7">Loe ohutus ning tee labori riskikontroll.</text:span></text:p>
            <text:p text:style-name="P14"><text:span text:style-name="T8">Sõnasta üks projektiprobleem ja valmiskriteerium.</text:span></text:p>
            <text:list text:style-name="L6">
              <text:list-item>
                <text:p text:style-name="P12"><text:span text:style-name="T5">Kogu esimene lähteolukorra tõend.</text:span></text:p>
              </text:list-item>
            </text:list>
            <text:p text:style-name="P13"><text:span text:style-name="T7">Küsi: milline väike katse vähendab suurimat ebakindlust?</text:span></text:p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01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Siduv tähtaeg vaata Moodle’i kalendrist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8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draw:page draw:name="page102" draw:style-name="dp1" draw:master-page-name="Bulletid_20_kahanevas_20_järjekorras">
        <draw:frame draw:name="Text Placeholder 1" presentation:style-name="pr8" draw:text-style-name="P9" draw:layer="layout" svg:width="29.15cm" svg:height="2.251cm" svg:x="1.332cm" svg:y="1.526cm" presentation:class="outline" presentation:user-transformed="true">
          <draw:text-box>
            <text:p text:style-name="P8"><text:span text:style-name="T6">Kokkuvõte</text:span></text:p>
          </draw:text-box>
        </draw:frame>
        <draw:frame draw:name="Teksti kohatäide 1" presentation:style-name="pr8" draw:text-style-name="P15" draw:layer="layout" svg:width="24.45cm" svg:height="10.945cm" svg:x="6.033cm" svg:y="4.378cm" presentation:class="outline" presentation:user-transformed="true">
          <draw:text-box>
            <text:list text:style-name="L5">
              <text:list-item>
                <text:p text:style-name="P12"><text:span text:style-name="T5">Riistvara väärtus sõltub töökoormusest ja tervikust.</text:span></text:p>
              </text:list-item>
            </text:list>
            <text:p text:style-name="P13"><text:span text:style-name="T7">Inventuur, draiver ja funktsionaalne test on eri asjad.</text:span></text:p>
            <text:p text:style-name="P14"><text:span text:style-name="T8">VPÕ projekt vajab alternatiivi ja praktilist tõendit.</text:span></text:p>
            <text:list text:style-name="L6">
              <text:list-item>
                <text:p text:style-name="P12"><text:span text:style-name="T5">AI toetab; õppija näitab ohutust, otsust ja panust.</text:span></text:p>
              </text:list-item>
            </text:list>
          </draw:text-box>
        </draw:frame>
        <presentation:notes draw:style-name="dp2">
          <draw:page-thumbnail draw:name="Slide Image Placeholder 1" draw:style-name="gr1" draw:layer="layout" svg:width="0cm" svg:height="0cm" svg:x="0cm" svg:y="0cm" draw:page-number="102" presentation:class="page"/>
          <draw:frame draw:name="Notes Placeholder 2" presentation:style-name="pr9" draw:text-style-name="P6" draw:layer="layout" svg:width="0.001cm" svg:height="0.001cm" svg:x="0cm" svg:y="0cm" presentation:class="notes">
            <draw:text-box>
              <text:p text:style-name="P5"><text:span text:style-name="T2">Lõpeta kolme õppijapoolse korduslausega.</text:span></text:p>
              <text:p text:style-name="P5"><text:span text:style-name="T2">[Sources]</text:span></text:p>
              <text:p text:style-name="P5"><text:span text:style-name="T2">- Kehtiv laiendatud ainekava ja käesoleva aine õppija käsiraamat.</text:span></text:p>
              <text:p text:style-name="P5"><text:span text:style-name="T2">- https://www.taltech.ee/logod/</text:span></text:p>
              <text:p text:style-name="P5"><text:span text:style-name="T2">[/Sources]</text:span></text:p>
            </draw:text-box>
          </draw:frame>
          <draw:frame draw:name="Slide Number Placeholder 3" presentation:style-name="pr109" draw:text-style-name="P7" draw:layer="layout" svg:width="0.001cm" svg:height="0.001cm" svg:x="0cm" svg:y="0cm" presentation:class="page-number">
            <draw:text-box>
              <text:p/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presentation="urn:oasis:names:tc:opendocument:xmlns:presentation:1.0" xmlns:field="urn:openoffice:names:experimental:ooo-ms-interop:xmlns:field:1.0" xmlns:chart="urn:oasis:names:tc:opendocument:xmlns:chart:1.0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office:version="1.4">
  <office:font-face-decls>
    <style:font-face style:name="Calibri" svg:font-family="Calibri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Source Han Sans CN" svg:font-family="'Source Han Sans CN'" style:font-family-generic="system" style:font-pitch="variable"/>
    <style:font-face style:name="Verdana" svg:font-family="Verdana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.106cm" svg:stroke-color="#127a02" draw:marker-start-width="0.2cm" draw:marker-start-center="false" draw:marker-end-width="0.2cm" draw:marker-end-center="false" draw:fill="solid" draw:fill-color="#18a303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loext:stroke-complex-color loext:theme-type="accent1" loext:color-type="theme">
          <loext:transformation loext:type="lummod" loext:value="7500"/>
          <loext:transformation loext:type="lumoff" loext:value="0"/>
        </loext:stroke-complex-color>
        <loext:fill-complex-color loext:theme-type="accent1" loext:color-type="theme"/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1" style:font-family-asian="'Noto Sans'" style:font-family-generic-asian="system" style:font-pitch-asian="variable" style:font-size-asian="18pt" style:font-style-asian="normal" style:font-weight-asian="normal" style:font-name-complex="Noto Sans1" style:font-family-complex="'Noto Sans'" style:font-family-generic-complex="system" style:font-pitch-complex="variable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_33__20_pilti-background" style:display-name="3 pilti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_33__20_pilti-backgroundobjects" style:display-name="3 pilti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_33__20_pilti-notes" style:display-name="3 pilti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3__20_pilti-outline1" style:display-name="3 pilti-outline1" style:family="presentation">
      <style:graphic-properties draw:stroke="none" draw:fill="none" draw:auto-grow-height="false" draw:fit-to-size="false" style:shrink-to-fit="true">
        <text:list-style style:name="_33__20_pilti-outline1" style:display-name="3 pilti-outline1">
          <text:list-level-style-bullet text:level="1" text:bullet-char="">
            <style:list-level-properties text:min-label-width="0.635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3__20_pilti-outline2" style:display-name="3 pilti-outline2" style:family="presentation" style:parent-style-name="_33__20_pilti-outline1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_33__20_pilti-outline3" style:display-name="3 pilti-outline3" style:family="presentation" style:parent-style-name="_33__20_pilti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_33__20_pilti-outline4" style:display-name="3 pilti-outline4" style:family="presentation" style:parent-style-name="_33__20_pilti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3__20_pilti-outline5" style:display-name="3 pilti-outline5" style:family="presentation" style:parent-style-name="_33__20_pilti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3__20_pilti-outline6" style:display-name="3 pilti-outline6" style:family="presentation" style:parent-style-name="_33__20_pilti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3__20_pilti-outline7" style:display-name="3 pilti-outline7" style:family="presentation" style:parent-style-name="_33__20_pilti-outline6">
      <style:paragraph-properties fo:margin-top="0.1cm" fo:margin-bottom="0cm"/>
      <style:text-properties fo:font-size="20pt" style:font-size-asian="20pt" style:font-size-complex="20pt"/>
    </style:style>
    <style:style style:name="_33__20_pilti-outline8" style:display-name="3 pilti-outline8" style:family="presentation" style:parent-style-name="_33__20_pilti-outline7">
      <style:paragraph-properties fo:margin-top="0.1cm" fo:margin-bottom="0cm"/>
      <style:text-properties fo:font-size="20pt" style:font-size-asian="20pt" style:font-size-complex="20pt"/>
    </style:style>
    <style:style style:name="_33__20_pilti-outline9" style:display-name="3 pilti-outline9" style:family="presentation" style:parent-style-name="_33__20_pilti-outline8">
      <style:paragraph-properties fo:margin-top="0.1cm" fo:margin-bottom="0cm"/>
      <style:text-properties fo:font-size="20pt" style:font-size-asian="20pt" style:font-size-complex="20pt"/>
    </style:style>
    <style:style style:name="_33__20_pilti-subtitle" style:display-name="3 pilti-subtitle" style:family="presentation">
      <style:graphic-properties draw:stroke="none" draw:fill="none" draw:textarea-vertical-align="middle">
        <text:list-style style:name="_33__20_pilti-subtitle" style:display-name="3 pilti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3__20_pilti-title" style:display-name="3 pilti-title" style:family="presentation">
      <style:graphic-properties draw:stroke="none" draw:fill="none" draw:textarea-vertical-align="middle">
        <text:list-style style:name="_33__20_pilti-title" style:display-name="3 pilti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Tekst_20_ja_20_pilt-background" style:display-name="Tekst ja pilt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Tekst_20_ja_20_pilt-backgroundobjects" style:display-name="Tekst ja pi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Tekst_20_ja_20_pilt-notes" style:display-name="Tekst ja pi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pilt-outline1" style:display-name="Tekst ja pilt-outline1" style:family="presentation">
      <style:graphic-properties draw:stroke="none" draw:fill="none" draw:auto-grow-height="false" draw:fit-to-size="false" style:shrink-to-fit="true">
        <text:list-style style:name="Tekst_20_ja_20_pilt-outline1" style:display-name="Tekst ja pilt-outline1">
          <text:list-level-style-bullet text:level="1" text:bullet-char="">
            <style:list-level-properties text:min-label-width="0.794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pilt-outline2" style:display-name="Tekst ja pilt-outline2" style:family="presentation" style:parent-style-name="Tekst_20_ja_20_pilt-outline1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6pt" fo:letter-spacing="normal" fo:font-style="normal" style:text-underline-style="none" fo:font-weight="normal" fo:background-color="transparent" style:font-name-asian="Verdana" style:font-family-asian="Verdana" style:font-size-asian="16pt" style:font-style-asian="normal" style:font-weight-asian="normal" style:font-name-complex="Verdana" style:font-family-complex="Verdana" style:font-size-complex="16pt" style:font-style-complex="normal" style:font-weight-complex="normal"/>
    </style:style>
    <style:style style:name="Tekst_20_ja_20_pilt-outline3" style:display-name="Tekst ja pilt-outline3" style:family="presentation" style:parent-style-name="Tekst_20_ja_20_pilt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/>
    </style:style>
    <style:style style:name="Tekst_20_ja_20_pilt-outline4" style:display-name="Tekst ja pilt-outline4" style:family="presentation" style:parent-style-name="Tekst_20_ja_20_pilt-outline3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Tekst_20_ja_20_pilt-outline5" style:display-name="Tekst ja pilt-outline5" style:family="presentation" style:parent-style-name="Tekst_20_ja_20_pilt-outline4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Tekst_20_ja_20_pilt-outline6" style:display-name="Tekst ja pilt-outline6" style:family="presentation" style:parent-style-name="Tekst_20_ja_20_pilt-outline5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Tekst_20_ja_20_pilt-outline7" style:display-name="Tekst ja pilt-outline7" style:family="presentation" style:parent-style-name="Tekst_20_ja_20_pilt-outline6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Tekst_20_ja_20_pilt-outline8" style:display-name="Tekst ja pilt-outline8" style:family="presentation" style:parent-style-name="Tekst_20_ja_20_pilt-outline7">
      <style:paragraph-properties fo:margin-top="0.1cm" fo:margin-bottom="0cm"/>
      <style:text-properties fo:font-size="20pt" style:font-size-asian="20pt" style:font-size-complex="20pt"/>
    </style:style>
    <style:style style:name="Tekst_20_ja_20_pilt-outline9" style:display-name="Tekst ja pilt-outline9" style:family="presentation" style:parent-style-name="Tekst_20_ja_20_pilt-outline8">
      <style:paragraph-properties fo:margin-top="0.1cm" fo:margin-bottom="0cm"/>
      <style:text-properties fo:font-size="20pt" style:font-size-asian="20pt" style:font-size-complex="20pt"/>
    </style:style>
    <style:style style:name="Tekst_20_ja_20_pilt-subtitle" style:display-name="Tekst ja pilt-subtitle" style:family="presentation">
      <style:graphic-properties draw:stroke="none" draw:fill="none" draw:textarea-vertical-align="middle">
        <text:list-style style:name="Tekst_20_ja_20_pilt-subtitle" style:display-name="Tekst ja pi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pilt-title" style:display-name="Tekst ja pilt-title" style:family="presentation">
      <style:graphic-properties draw:stroke="none" draw:fill="none" draw:textarea-vertical-align="middle">
        <text:list-style style:name="Tekst_20_ja_20_pilt-title" style:display-name="Tekst ja pilt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Bulletid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Bulleti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Bulleti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-outline1" style:family="presentation">
      <style:graphic-properties draw:stroke="none" draw:fill="none" draw:auto-grow-height="false" draw:fit-to-size="false" style:shrink-to-fit="true">
        <text:list-style style:name="Bulletid-outline1">
          <text:list-level-style-bullet text:level="1" text:bullet-char="">
            <style:list-level-properties text:min-label-width="0.997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-outline2" style:family="presentation" style:parent-style-name="Bulletid-outline1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-outline3" style:family="presentation" style:parent-style-name="Bulletid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-outline4" style:family="presentation" style:parent-style-name="Bulletid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Bulletid-outline5" style:family="presentation" style:parent-style-name="Bulletid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Bulletid-outline6" style:family="presentation" style:parent-style-name="Bulletid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Bulletid-outline7" style:family="presentation" style:parent-style-name="Bulletid-outline6">
      <style:paragraph-properties fo:margin-top="0.1cm" fo:margin-bottom="0cm"/>
      <style:text-properties fo:font-size="20pt" style:font-size-asian="20pt" style:font-size-complex="20pt"/>
    </style:style>
    <style:style style:name="Bulletid-outline8" style:family="presentation" style:parent-style-name="Bulletid-outline7">
      <style:paragraph-properties fo:margin-top="0.1cm" fo:margin-bottom="0cm"/>
      <style:text-properties fo:font-size="20pt" style:font-size-asian="20pt" style:font-size-complex="20pt"/>
    </style:style>
    <style:style style:name="Bulletid-outline9" style:family="presentation" style:parent-style-name="Bulletid-outline8">
      <style:paragraph-properties fo:margin-top="0.1cm" fo:margin-bottom="0cm"/>
      <style:text-properties fo:font-size="20pt" style:font-size-asian="20pt" style:font-size-complex="20pt"/>
    </style:style>
    <style:style style:name="Bulletid-subtitle" style:family="presentation">
      <style:graphic-properties draw:stroke="none" draw:fill="none" draw:textarea-vertical-align="middle">
        <text:list-style style:name="Bulleti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-title" style:family="presentation">
      <style:graphic-properties draw:stroke="none" draw:fill="none" draw:textarea-vertical-align="middle">
        <text:list-style style:name="Bulletid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Bulletid_20_kahanevas_20_järjekorras-background" style:display-name="Bulletid kahanevas järjekorras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Bulletid_20_kahanevas_20_järjekorras-backgroundobjects" style:display-name="Bulletid kahanevas järjekorra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Bulletid_20_kahanevas_20_järjekorras-notes" style:display-name="Bulletid kahanevas järjekorras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_20_kahanevas_20_järjekorras-outline1" style:display-name="Bulletid kahanevas järjekorras-outline1" style:family="presentation">
      <style:graphic-properties draw:stroke="none" draw:fill="none" draw:auto-grow-height="false" draw:fit-to-size="false" style:shrink-to-fit="true">
        <text:list-style style:name="Bulletid_20_kahanevas_20_järjekorras-outline1" style:display-name="Bulletid kahanevas järjekorras-outline1">
          <text:list-level-style-bullet text:level="1" text:bullet-char="">
            <style:list-level-properties text:min-label-width="0.794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_20_kahanevas_20_järjekorras-outline2" style:display-name="Bulletid kahanevas järjekorras-outline2" style:family="presentation" style:parent-style-name="Bulletid_20_kahanevas_20_järjekorras-outline1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6pt" fo:letter-spacing="normal" fo:font-style="normal" style:text-underline-style="none" fo:font-weight="normal" fo:background-color="transparent" style:font-name-asian="Verdana" style:font-family-asian="Verdana" style:font-size-asian="16pt" style:font-style-asian="normal" style:font-weight-asian="normal" style:font-name-complex="Verdana" style:font-family-complex="Verdana" style:font-size-complex="16pt" style:font-style-complex="normal" style:font-weight-complex="normal"/>
    </style:style>
    <style:style style:name="Bulletid_20_kahanevas_20_järjekorras-outline3" style:display-name="Bulletid kahanevas järjekorras-outline3" style:family="presentation" style:parent-style-name="Bulletid_20_kahanevas_20_järjekorras-outline2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/>
    </style:style>
    <style:style style:name="Bulletid_20_kahanevas_20_järjekorras-outline4" style:display-name="Bulletid kahanevas järjekorras-outline4" style:family="presentation" style:parent-style-name="Bulletid_20_kahanevas_20_järjekorras-outline3">
      <style:paragraph-properties fo:margin-left="0.997cm" fo:margin-right="0cm" fo:margin-top="0.176cm" fo:margin-bottom="0cm" fo:line-height="100%" fo:text-align="left" fo:text-indent="-0.997cm" loext:tab-stop-distance="0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_20_kahanevas_20_järjekorras-outline5" style:display-name="Bulletid kahanevas järjekorras-outline5" style:family="presentation" style:parent-style-name="Bulletid_20_kahanevas_20_järjekorras-outline4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_20_kahanevas_20_järjekorras-outline6" style:display-name="Bulletid kahanevas järjekorras-outline6" style:family="presentation" style:parent-style-name="Bulletid_20_kahanevas_20_järjekorras-outline5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_20_kahanevas_20_järjekorras-outline7" style:display-name="Bulletid kahanevas järjekorras-outline7" style:family="presentation" style:parent-style-name="Bulletid_20_kahanevas_20_järjekorras-outline6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_20_kahanevas_20_järjekorras-outline8" style:display-name="Bulletid kahanevas järjekorras-outline8" style:family="presentation" style:parent-style-name="Bulletid_20_kahanevas_20_järjekorras-outline7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6pt" fo:letter-spacing="normal" fo:font-style="normal" style:text-underline-style="none" fo:font-weight="normal" fo:background-color="transparent" style:font-name-asian="Verdana" style:font-family-asian="Verdana" style:font-size-asian="16pt" style:font-style-asian="normal" style:font-weight-asian="normal" style:font-name-complex="Verdana" style:font-family-complex="Verdana" style:font-size-complex="16pt" style:font-style-complex="normal" style:font-weight-complex="normal"/>
    </style:style>
    <style:style style:name="Bulletid_20_kahanevas_20_järjekorras-outline9" style:display-name="Bulletid kahanevas järjekorras-outline9" style:family="presentation" style:parent-style-name="Bulletid_20_kahanevas_20_järjekorras-outline8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Bulletid_20_kahanevas_20_järjekorras-subtitle" style:display-name="Bulletid kahanevas järjekorras-subtitle" style:family="presentation">
      <style:graphic-properties draw:stroke="none" draw:fill="none" draw:textarea-vertical-align="middle">
        <text:list-style style:name="Bulletid_20_kahanevas_20_järjekorras-subtitle" style:display-name="Bulletid kahanevas järjekorra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Bulletid_20_kahanevas_20_järjekorras-title" style:display-name="Bulletid kahanevas järjekorras-title" style:family="presentation">
      <style:graphic-properties draw:stroke="none" draw:fill="none" draw:textarea-vertical-align="middle">
        <text:list-style style:name="Bulletid_20_kahanevas_20_järjekorras-title" style:display-name="Bulletid kahanevas järjekorras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Tekst_20_ja_20_graafik_20_2-background" style:display-name="Tekst ja graafik 2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Tekst_20_ja_20_graafik_20_2-backgroundobjects" style:display-name="Tekst ja graafik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Tekst_20_ja_20_graafik_20_2-notes" style:display-name="Tekst ja graafik 2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_20_2-outline1" style:display-name="Tekst ja graafik 2-outline1" style:family="presentation">
      <style:graphic-properties draw:stroke="none" draw:fill="none" draw:auto-grow-height="false" draw:fit-to-size="false" style:shrink-to-fit="true">
        <text:list-style style:name="Tekst_20_ja_20_graafik_20_2-outline1" style:display-name="Tekst ja graafik 2-outline1">
          <text:list-level-style-bullet text:level="1" text:bullet-char="">
            <style:list-level-properties text:min-label-width="0.794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_20_2-outline2" style:display-name="Tekst ja graafik 2-outline2" style:family="presentation" style:parent-style-name="Tekst_20_ja_20_graafik_20_2-outline1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6pt" fo:letter-spacing="normal" fo:font-style="normal" style:text-underline-style="none" fo:font-weight="normal" fo:background-color="transparent" style:font-name-asian="Verdana" style:font-family-asian="Verdana" style:font-size-asian="16pt" style:font-style-asian="normal" style:font-weight-asian="normal" style:font-name-complex="Verdana" style:font-family-complex="Verdana" style:font-size-complex="16pt" style:font-style-complex="normal" style:font-weight-complex="normal"/>
    </style:style>
    <style:style style:name="Tekst_20_ja_20_graafik_20_2-outline3" style:display-name="Tekst ja graafik 2-outline3" style:family="presentation" style:parent-style-name="Tekst_20_ja_20_graafik_20_2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/>
    </style:style>
    <style:style style:name="Tekst_20_ja_20_graafik_20_2-outline4" style:display-name="Tekst ja graafik 2-outline4" style:family="presentation" style:parent-style-name="Tekst_20_ja_20_graafik_20_2-outline3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0pt" fo:letter-spacing="normal" fo:font-style="normal" style:text-underline-style="none" fo:font-weight="normal" fo:background-color="transparent" style:font-name-asian="Verdana" style:font-family-asian="Verdana" style:font-size-asian="10pt" style:font-style-asian="normal" style:font-weight-asian="normal" style:font-name-complex="Verdana" style:font-family-complex="Verdana" style:font-size-complex="10pt" style:font-style-complex="normal" style:font-weight-complex="normal"/>
    </style:style>
    <style:style style:name="Tekst_20_ja_20_graafik_20_2-outline5" style:display-name="Tekst ja graafik 2-outline5" style:family="presentation" style:parent-style-name="Tekst_20_ja_20_graafik_20_2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ekst_20_ja_20_graafik_20_2-outline6" style:display-name="Tekst ja graafik 2-outline6" style:family="presentation" style:parent-style-name="Tekst_20_ja_20_graafik_20_2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ekst_20_ja_20_graafik_20_2-outline7" style:display-name="Tekst ja graafik 2-outline7" style:family="presentation" style:parent-style-name="Tekst_20_ja_20_graafik_20_2-outline6">
      <style:paragraph-properties fo:margin-top="0.1cm" fo:margin-bottom="0cm"/>
      <style:text-properties fo:font-size="20pt" style:font-size-asian="20pt" style:font-size-complex="20pt"/>
    </style:style>
    <style:style style:name="Tekst_20_ja_20_graafik_20_2-outline8" style:display-name="Tekst ja graafik 2-outline8" style:family="presentation" style:parent-style-name="Tekst_20_ja_20_graafik_20_2-outline7">
      <style:paragraph-properties fo:margin-top="0.1cm" fo:margin-bottom="0cm"/>
      <style:text-properties fo:font-size="20pt" style:font-size-asian="20pt" style:font-size-complex="20pt"/>
    </style:style>
    <style:style style:name="Tekst_20_ja_20_graafik_20_2-outline9" style:display-name="Tekst ja graafik 2-outline9" style:family="presentation" style:parent-style-name="Tekst_20_ja_20_graafik_20_2-outline8">
      <style:paragraph-properties fo:margin-top="0.1cm" fo:margin-bottom="0cm"/>
      <style:text-properties fo:font-size="20pt" style:font-size-asian="20pt" style:font-size-complex="20pt"/>
    </style:style>
    <style:style style:name="Tekst_20_ja_20_graafik_20_2-subtitle" style:display-name="Tekst ja graafik 2-subtitle" style:family="presentation">
      <style:graphic-properties draw:stroke="none" draw:fill="none" draw:textarea-vertical-align="middle">
        <text:list-style style:name="Tekst_20_ja_20_graafik_20_2-subtitle" style:display-name="Tekst ja graafik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_20_2-title" style:display-name="Tekst ja graafik 2-title" style:family="presentation">
      <style:graphic-properties draw:stroke="none" draw:fill="none" draw:textarea-vertical-align="middle">
        <text:list-style style:name="Tekst_20_ja_20_graafik_20_2-title" style:display-name="Tekst ja graafik 2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Tekst_20_ja_20_graafik-background" style:display-name="Tekst ja graafik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Tekst_20_ja_20_graafik-backgroundobjects" style:display-name="Tekst ja graafi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Tekst_20_ja_20_graafik-notes" style:display-name="Tekst ja graafik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-outline1" style:display-name="Tekst ja graafik-outline1" style:family="presentation">
      <style:graphic-properties draw:stroke="none" draw:fill="none" draw:auto-grow-height="false" draw:fit-to-size="false" style:shrink-to-fit="true">
        <text:list-style style:name="Tekst_20_ja_20_graafik-outline1" style:display-name="Tekst ja graafik-outline1">
          <text:list-level-style-number text:level="1" style:num-format="">
            <style:list-level-properties text:space-before="-0.635cm" text:min-label-width="0.635cm"/>
            <style:text-properties fo:color="#e4067e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-outline2" style:display-name="Tekst ja graafik-outline2" style:family="presentation" style:parent-style-name="Tekst_20_ja_20_graafik-outline1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6pt" fo:letter-spacing="normal" fo:font-style="normal" style:text-underline-style="none" fo:font-weight="normal" fo:background-color="transparent" style:font-name-asian="Verdana" style:font-family-asian="Verdana" style:font-size-asian="16pt" style:font-style-asian="normal" style:font-weight-asian="normal" style:font-name-complex="Verdana" style:font-family-complex="Verdana" style:font-size-complex="16pt" style:font-style-complex="normal" style:font-weight-complex="normal"/>
    </style:style>
    <style:style style:name="Tekst_20_ja_20_graafik-outline3" style:display-name="Tekst ja graafik-outline3" style:family="presentation" style:parent-style-name="Tekst_20_ja_20_graafik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/>
    </style:style>
    <style:style style:name="Tekst_20_ja_20_graafik-outline4" style:display-name="Tekst ja graafik-outline4" style:family="presentation" style:parent-style-name="Tekst_20_ja_20_graafik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/>
    </style:style>
    <style:style style:name="Tekst_20_ja_20_graafik-outline5" style:display-name="Tekst ja graafik-outline5" style:family="presentation" style:parent-style-name="Tekst_20_ja_20_graafik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ekst_20_ja_20_graafik-outline6" style:display-name="Tekst ja graafik-outline6" style:family="presentation" style:parent-style-name="Tekst_20_ja_20_graafik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ekst_20_ja_20_graafik-outline7" style:display-name="Tekst ja graafik-outline7" style:family="presentation" style:parent-style-name="Tekst_20_ja_20_graafik-outline6">
      <style:paragraph-properties fo:margin-top="0.1cm" fo:margin-bottom="0cm"/>
      <style:text-properties fo:font-size="20pt" style:font-size-asian="20pt" style:font-size-complex="20pt"/>
    </style:style>
    <style:style style:name="Tekst_20_ja_20_graafik-outline8" style:display-name="Tekst ja graafik-outline8" style:family="presentation" style:parent-style-name="Tekst_20_ja_20_graafik-outline7">
      <style:paragraph-properties fo:margin-top="0.1cm" fo:margin-bottom="0cm"/>
      <style:text-properties fo:font-size="20pt" style:font-size-asian="20pt" style:font-size-complex="20pt"/>
    </style:style>
    <style:style style:name="Tekst_20_ja_20_graafik-outline9" style:display-name="Tekst ja graafik-outline9" style:family="presentation" style:parent-style-name="Tekst_20_ja_20_graafik-outline8">
      <style:paragraph-properties fo:margin-top="0.1cm" fo:margin-bottom="0cm"/>
      <style:text-properties fo:font-size="20pt" style:font-size-asian="20pt" style:font-size-complex="20pt"/>
    </style:style>
    <style:style style:name="Tekst_20_ja_20_graafik-subtitle" style:display-name="Tekst ja graafik-subtitle" style:family="presentation">
      <style:graphic-properties draw:stroke="none" draw:fill="none" draw:textarea-vertical-align="middle">
        <text:list-style style:name="Tekst_20_ja_20_graafik-subtitle" style:display-name="Tekst ja graafik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ekst_20_ja_20_graafik-title" style:display-name="Tekst ja graafik-title" style:family="presentation">
      <style:graphic-properties draw:stroke="none" draw:fill="none" draw:textarea-vertical-align="middle">
        <text:list-style style:name="Tekst_20_ja_20_graafik-title" style:display-name="Tekst ja graafik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avaslaid_20_argine-background" style:display-name="avaslaid argine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avaslaid_20_argine-backgroundobjects" style:display-name="avaslaid argin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avaslaid_20_argine-notes" style:display-name="avaslaid argin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avaslaid_20_argine-outline1" style:display-name="avaslaid argine-outline1" style:family="presentation">
      <style:graphic-properties draw:stroke="none" draw:fill="none" draw:auto-grow-height="false" draw:fit-to-size="false" style:shrink-to-fit="true">
        <text:list-style style:name="avaslaid_20_argine-outline1" style:display-name="avaslaid argine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ab1352" loext:opacity="100%" style:text-outline="false" style:text-line-through-style="none" style:text-line-through-type="none" style:text-position="0% 100%" style:font-name="Verdana" fo:font-family="Verdana" fo:font-size="3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accent3" loext:color-type="theme"/>
      </style:text-properties>
    </style:style>
    <style:style style:name="avaslaid_20_argine-outline2" style:display-name="avaslaid argine-outline2" style:family="presentation" style:parent-style-name="avaslaid_20_argine-outline1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/>
    </style:style>
    <style:style style:name="avaslaid_20_argine-outline3" style:display-name="avaslaid argine-outline3" style:family="presentation" style:parent-style-name="avaslaid_20_argine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avaslaid_20_argine-outline4" style:display-name="avaslaid argine-outline4" style:family="presentation" style:parent-style-name="avaslaid_20_argine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avaslaid_20_argine-outline5" style:display-name="avaslaid argine-outline5" style:family="presentation" style:parent-style-name="avaslaid_20_argine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avaslaid_20_argine-outline6" style:display-name="avaslaid argine-outline6" style:family="presentation" style:parent-style-name="avaslaid_20_argine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avaslaid_20_argine-outline7" style:display-name="avaslaid argine-outline7" style:family="presentation" style:parent-style-name="avaslaid_20_argine-outline6">
      <style:paragraph-properties fo:margin-top="0.1cm" fo:margin-bottom="0cm"/>
      <style:text-properties fo:font-size="20pt" style:font-size-asian="20pt" style:font-size-complex="20pt"/>
    </style:style>
    <style:style style:name="avaslaid_20_argine-outline8" style:display-name="avaslaid argine-outline8" style:family="presentation" style:parent-style-name="avaslaid_20_argine-outline7">
      <style:paragraph-properties fo:margin-top="0.1cm" fo:margin-bottom="0cm"/>
      <style:text-properties fo:font-size="20pt" style:font-size-asian="20pt" style:font-size-complex="20pt"/>
    </style:style>
    <style:style style:name="avaslaid_20_argine-outline9" style:display-name="avaslaid argine-outline9" style:family="presentation" style:parent-style-name="avaslaid_20_argine-outline8">
      <style:paragraph-properties fo:margin-top="0.1cm" fo:margin-bottom="0cm"/>
      <style:text-properties fo:font-size="20pt" style:font-size-asian="20pt" style:font-size-complex="20pt"/>
    </style:style>
    <style:style style:name="avaslaid_20_argine-subtitle" style:display-name="avaslaid argine-subtitle" style:family="presentation">
      <style:graphic-properties draw:stroke="none" draw:fill="none" draw:textarea-vertical-align="middle">
        <text:list-style style:name="avaslaid_20_argine-subtitle" style:display-name="avaslaid argin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avaslaid_20_argine-title" style:display-name="avaslaid argine-title" style:family="presentation">
      <style:graphic-properties draw:stroke="none" draw:fill="none" draw:textarea-vertical-align="middle">
        <text:list-style style:name="avaslaid_20_argine-title" style:display-name="avaslaid argine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Vaheslaid_20_3-background" style:display-name="Vaheslaid 3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Vaheslaid_20_3-backgroundobjects" style:display-name="Vaheslai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Vaheslaid_20_3-notes" style:display-name="Vaheslaid 3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_20_3-outline1" style:display-name="Vaheslaid 3-outline1" style:family="presentation">
      <style:graphic-properties draw:stroke="none" draw:fill="none" draw:auto-grow-height="false" draw:fit-to-size="false" style:shrink-to-fit="true">
        <text:list-style style:name="Vaheslaid_20_3-outline1" style:display-name="Vaheslaid 3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ffffff" loext:opacity="100%" style:text-outline="false" style:text-line-through-style="none" style:text-line-through-type="none" style:text-position="0% 100%" style:font-name="Verdana" fo:font-family="Verdana" fo:font-size="29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9pt" style:font-style-asian="normal" style:font-weight-asian="bold" style:font-name-complex="Verdana" style:font-family-complex="Verdana" style:font-size-complex="29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light1" loext:color-type="theme"/>
      </style:text-properties>
    </style:style>
    <style:style style:name="Vaheslaid_20_3-outline2" style:display-name="Vaheslaid 3-outline2" style:family="presentation" style:parent-style-name="Vaheslaid_20_3-outline1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ffffff" loext:opacity="100%" style:text-outline="false" style:text-line-through-style="none" style:text-line-through-type="none" style:text-position="0% 100%" style:font-name="Verdana" fo:font-family="Verdana" fo:font-size="29pt" fo:letter-spacing="normal" fo:font-style="normal" style:text-underline-style="none" fo:font-weight="bold" fo:background-color="transparent" style:font-name-asian="Verdana" style:font-family-asian="Verdana" style:font-size-asian="29pt" style:font-style-asian="normal" style:font-weight-asian="bold" style:font-name-complex="Verdana" style:font-family-complex="Verdana" style:font-size-complex="29pt" style:font-style-complex="normal" style:font-weight-complex="bold">
        <loext:char-complex-color loext:theme-type="light1" loext:color-type="theme"/>
      </style:text-properties>
    </style:style>
    <style:style style:name="Vaheslaid_20_3-outline3" style:display-name="Vaheslaid 3-outline3" style:family="presentation" style:parent-style-name="Vaheslaid_20_3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Vaheslaid_20_3-outline4" style:display-name="Vaheslaid 3-outline4" style:family="presentation" style:parent-style-name="Vaheslaid_20_3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3-outline5" style:display-name="Vaheslaid 3-outline5" style:family="presentation" style:parent-style-name="Vaheslaid_20_3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3-outline6" style:display-name="Vaheslaid 3-outline6" style:family="presentation" style:parent-style-name="Vaheslaid_20_3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3-outline7" style:display-name="Vaheslaid 3-outline7" style:family="presentation" style:parent-style-name="Vaheslaid_20_3-outline6">
      <style:paragraph-properties fo:margin-top="0.1cm" fo:margin-bottom="0cm"/>
      <style:text-properties fo:font-size="20pt" style:font-size-asian="20pt" style:font-size-complex="20pt"/>
    </style:style>
    <style:style style:name="Vaheslaid_20_3-outline8" style:display-name="Vaheslaid 3-outline8" style:family="presentation" style:parent-style-name="Vaheslaid_20_3-outline7">
      <style:paragraph-properties fo:margin-top="0.1cm" fo:margin-bottom="0cm"/>
      <style:text-properties fo:font-size="20pt" style:font-size-asian="20pt" style:font-size-complex="20pt"/>
    </style:style>
    <style:style style:name="Vaheslaid_20_3-outline9" style:display-name="Vaheslaid 3-outline9" style:family="presentation" style:parent-style-name="Vaheslaid_20_3-outline8">
      <style:paragraph-properties fo:margin-top="0.1cm" fo:margin-bottom="0cm"/>
      <style:text-properties fo:font-size="20pt" style:font-size-asian="20pt" style:font-size-complex="20pt"/>
    </style:style>
    <style:style style:name="Vaheslaid_20_3-subtitle" style:display-name="Vaheslaid 3-subtitle" style:family="presentation">
      <style:graphic-properties draw:stroke="none" draw:fill="none" draw:textarea-vertical-align="middle">
        <text:list-style style:name="Vaheslaid_20_3-subtitle" style:display-name="Vaheslaid 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_20_3-title" style:display-name="Vaheslaid 3-title" style:family="presentation">
      <style:graphic-properties draw:stroke="none" draw:fill="none" draw:textarea-vertical-align="middle">
        <text:list-style style:name="Vaheslaid_20_3-title" style:display-name="Vaheslaid 3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Viimane_20_slaid-background" style:display-name="Viimane slaid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Viimane_20_slaid-backgroundobjects" style:display-name="Viimane slai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Viimane_20_slaid-notes" style:display-name="Viimane slai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iimane_20_slaid-outline1" style:display-name="Viimane slaid-outline1" style:family="presentation">
      <style:graphic-properties draw:stroke="none" draw:fill="none" draw:auto-grow-height="false" draw:fit-to-size="false" style:shrink-to-fit="true">
        <text:list-style style:name="Viimane_20_slaid-outline1" style:display-name="Viimane slaid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3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Viimane_20_slaid-outline2" style:display-name="Viimane slaid-outline2" style:family="presentation" style:parent-style-name="Viimane_20_slaid-outline1"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32pt" fo:letter-spacing="normal" fo:font-style="normal" style:text-underline-style="none" fo:font-weight="bold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>
        <loext:char-complex-color loext:theme-type="dark2" loext:color-type="theme"/>
      </style:text-properties>
    </style:style>
    <style:style style:name="Viimane_20_slaid-outline3" style:display-name="Viimane slaid-outline3" style:family="presentation" style:parent-style-name="Viimane_20_slaid-outline2"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32pt" fo:letter-spacing="normal" fo:font-style="normal" style:text-underline-style="none" fo:font-weight="bold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>
        <loext:char-complex-color loext:theme-type="dark2" loext:color-type="theme"/>
      </style:text-properties>
    </style:style>
    <style:style style:name="Viimane_20_slaid-outline4" style:display-name="Viimane slaid-outline4" style:family="presentation" style:parent-style-name="Viimane_20_slaid-outline3"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32pt" fo:letter-spacing="normal" fo:font-style="normal" style:text-underline-style="none" fo:font-weight="bold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>
        <loext:char-complex-color loext:theme-type="dark2" loext:color-type="theme"/>
      </style:text-properties>
    </style:style>
    <style:style style:name="Viimane_20_slaid-outline5" style:display-name="Viimane slaid-outline5" style:family="presentation" style:parent-style-name="Viimane_20_slaid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iimane_20_slaid-outline6" style:display-name="Viimane slaid-outline6" style:family="presentation" style:parent-style-name="Viimane_20_slaid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iimane_20_slaid-outline7" style:display-name="Viimane slaid-outline7" style:family="presentation" style:parent-style-name="Viimane_20_slaid-outline6">
      <style:paragraph-properties fo:margin-top="0.1cm" fo:margin-bottom="0cm"/>
      <style:text-properties fo:font-size="20pt" style:font-size-asian="20pt" style:font-size-complex="20pt"/>
    </style:style>
    <style:style style:name="Viimane_20_slaid-outline8" style:display-name="Viimane slaid-outline8" style:family="presentation" style:parent-style-name="Viimane_20_slaid-outline7">
      <style:paragraph-properties fo:margin-top="0.1cm" fo:margin-bottom="0cm"/>
      <style:text-properties fo:font-size="20pt" style:font-size-asian="20pt" style:font-size-complex="20pt"/>
    </style:style>
    <style:style style:name="Viimane_20_slaid-outline9" style:display-name="Viimane slaid-outline9" style:family="presentation" style:parent-style-name="Viimane_20_slaid-outline8">
      <style:paragraph-properties fo:margin-top="0.1cm" fo:margin-bottom="0cm"/>
      <style:text-properties fo:font-size="20pt" style:font-size-asian="20pt" style:font-size-complex="20pt"/>
    </style:style>
    <style:style style:name="Viimane_20_slaid-subtitle" style:display-name="Viimane slaid-subtitle" style:family="presentation">
      <style:graphic-properties draw:stroke="none" draw:fill="none" draw:textarea-vertical-align="middle">
        <text:list-style style:name="Viimane_20_slaid-subtitle" style:display-name="Viimane slai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iimane_20_slaid-title" style:display-name="Viimane slaid-title" style:family="presentation">
      <style:graphic-properties draw:stroke="none" draw:fill="none" draw:textarea-vertical-align="middle">
        <text:list-style style:name="Viimane_20_slaid-title" style:display-name="Viimane slaid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Pilt_20_2-background" style:display-name="Pilt 2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Pilt_20_2-backgroundobjects" style:display-name="Pilt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Pilt_20_2-notes" style:display-name="Pilt 2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_20_2-outline1" style:display-name="Pilt 2-outline1" style:family="presentation">
      <style:graphic-properties draw:stroke="none" draw:fill="none" draw:auto-grow-height="false" draw:fit-to-size="false" style:shrink-to-fit="true">
        <text:list-style style:name="Pilt_20_2-outline1" style:display-name="Pilt 2-outline1">
          <text:list-level-style-bullet text:level="1" text:bullet-char="">
            <style:list-level-properties text:min-label-width="0.635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_20_2-outline2" style:display-name="Pilt 2-outline2" style:family="presentation" style:parent-style-name="Pilt_20_2-outline1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style:text-underline-style="none" fo:font-weight="bold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/>
    </style:style>
    <style:style style:name="Pilt_20_2-outline3" style:display-name="Pilt 2-outline3" style:family="presentation" style:parent-style-name="Pilt_20_2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Pilt_20_2-outline4" style:display-name="Pilt 2-outline4" style:family="presentation" style:parent-style-name="Pilt_20_2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_20_2-outline5" style:display-name="Pilt 2-outline5" style:family="presentation" style:parent-style-name="Pilt_20_2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_20_2-outline6" style:display-name="Pilt 2-outline6" style:family="presentation" style:parent-style-name="Pilt_20_2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_20_2-outline7" style:display-name="Pilt 2-outline7" style:family="presentation" style:parent-style-name="Pilt_20_2-outline6">
      <style:paragraph-properties fo:margin-top="0.1cm" fo:margin-bottom="0cm"/>
      <style:text-properties fo:font-size="20pt" style:font-size-asian="20pt" style:font-size-complex="20pt"/>
    </style:style>
    <style:style style:name="Pilt_20_2-outline8" style:display-name="Pilt 2-outline8" style:family="presentation" style:parent-style-name="Pilt_20_2-outline7">
      <style:paragraph-properties fo:margin-top="0.1cm" fo:margin-bottom="0cm"/>
      <style:text-properties fo:font-size="20pt" style:font-size-asian="20pt" style:font-size-complex="20pt"/>
    </style:style>
    <style:style style:name="Pilt_20_2-outline9" style:display-name="Pilt 2-outline9" style:family="presentation" style:parent-style-name="Pilt_20_2-outline8">
      <style:paragraph-properties fo:margin-top="0.1cm" fo:margin-bottom="0cm"/>
      <style:text-properties fo:font-size="20pt" style:font-size-asian="20pt" style:font-size-complex="20pt"/>
    </style:style>
    <style:style style:name="Pilt_20_2-subtitle" style:display-name="Pilt 2-subtitle" style:family="presentation">
      <style:graphic-properties draw:stroke="none" draw:fill="none" draw:textarea-vertical-align="middle">
        <text:list-style style:name="Pilt_20_2-subtitle" style:display-name="Pilt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_20_2-title" style:display-name="Pilt 2-title" style:family="presentation">
      <style:graphic-properties draw:stroke="none" draw:fill="none" draw:textarea-vertical-align="middle">
        <text:list-style style:name="Pilt_20_2-title" style:display-name="Pilt 2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_32__20_graafikut-background" style:display-name="2 graafikut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_32__20_graafikut-backgroundobjects" style:display-name="2 graafik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_32__20_graafikut-notes" style:display-name="2 graafik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2__20_graafikut-outline1" style:display-name="2 graafikut-outline1" style:family="presentation">
      <style:graphic-properties draw:stroke="none" draw:fill="none" draw:auto-grow-height="false" draw:fit-to-size="false" style:shrink-to-fit="true">
        <text:list-style style:name="_32__20_graafikut-outline1" style:display-name="2 graafikut-outline1">
          <text:list-level-style-bullet text:level="1" text:bullet-char="">
            <style:list-level-properties text:min-label-width="0.635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2__20_graafikut-outline2" style:display-name="2 graafikut-outline2" style:family="presentation" style:parent-style-name="_32__20_graafikut-outline1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style:text-underline-style="none" fo:font-weight="bold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/>
    </style:style>
    <style:style style:name="_32__20_graafikut-outline3" style:display-name="2 graafikut-outline3" style:family="presentation" style:parent-style-name="_32__20_graafikut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_32__20_graafikut-outline4" style:display-name="2 graafikut-outline4" style:family="presentation" style:parent-style-name="_32__20_graafikut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2__20_graafikut-outline5" style:display-name="2 graafikut-outline5" style:family="presentation" style:parent-style-name="_32__20_graafikut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2__20_graafikut-outline6" style:display-name="2 graafikut-outline6" style:family="presentation" style:parent-style-name="_32__20_graafikut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_32__20_graafikut-outline7" style:display-name="2 graafikut-outline7" style:family="presentation" style:parent-style-name="_32__20_graafikut-outline6">
      <style:paragraph-properties fo:margin-top="0.1cm" fo:margin-bottom="0cm"/>
      <style:text-properties fo:font-size="20pt" style:font-size-asian="20pt" style:font-size-complex="20pt"/>
    </style:style>
    <style:style style:name="_32__20_graafikut-outline8" style:display-name="2 graafikut-outline8" style:family="presentation" style:parent-style-name="_32__20_graafikut-outline7">
      <style:paragraph-properties fo:margin-top="0.1cm" fo:margin-bottom="0cm"/>
      <style:text-properties fo:font-size="20pt" style:font-size-asian="20pt" style:font-size-complex="20pt"/>
    </style:style>
    <style:style style:name="_32__20_graafikut-outline9" style:display-name="2 graafikut-outline9" style:family="presentation" style:parent-style-name="_32__20_graafikut-outline8">
      <style:paragraph-properties fo:margin-top="0.1cm" fo:margin-bottom="0cm"/>
      <style:text-properties fo:font-size="20pt" style:font-size-asian="20pt" style:font-size-complex="20pt"/>
    </style:style>
    <style:style style:name="_32__20_graafikut-subtitle" style:display-name="2 graafikut-subtitle" style:family="presentation">
      <style:graphic-properties draw:stroke="none" draw:fill="none" draw:textarea-vertical-align="middle">
        <text:list-style style:name="_32__20_graafikut-subtitle" style:display-name="2 graafik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_32__20_graafikut-title" style:display-name="2 graafikut-title" style:family="presentation">
      <style:graphic-properties draw:stroke="none" draw:fill="none" draw:textarea-vertical-align="middle">
        <text:list-style style:name="_32__20_graafikut-title" style:display-name="2 graafikut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Tabel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Tab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Tab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abel-outline1" style:family="presentation">
      <style:graphic-properties draw:stroke="none" draw:fill="none" draw:auto-grow-height="false" draw:fit-to-size="false" style:shrink-to-fit="true">
        <text:list-style style:name="Tabel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>
        <loext:char-complex-color loext:theme-type="light1" loext:color-type="theme"/>
      </style:text-properties>
    </style:style>
    <style:style style:name="Tabel-outline2" style:family="presentation" style:parent-style-name="Tabel-outline1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style:text-underline-style="none" fo:font-weight="bold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/>
    </style:style>
    <style:style style:name="Tabel-outline3" style:family="presentation" style:parent-style-name="Tabel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Tabel-outline4" style:family="presentation" style:parent-style-name="Tabel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abel-outline5" style:family="presentation" style:parent-style-name="Tabel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abel-outline6" style:family="presentation" style:parent-style-name="Tabel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Tabel-outline7" style:family="presentation" style:parent-style-name="Tabel-outline6">
      <style:paragraph-properties fo:margin-top="0.1cm" fo:margin-bottom="0cm"/>
      <style:text-properties fo:font-size="20pt" style:font-size-asian="20pt" style:font-size-complex="20pt"/>
    </style:style>
    <style:style style:name="Tabel-outline8" style:family="presentation" style:parent-style-name="Tabel-outline7">
      <style:paragraph-properties fo:margin-top="0.1cm" fo:margin-bottom="0cm"/>
      <style:text-properties fo:font-size="20pt" style:font-size-asian="20pt" style:font-size-complex="20pt"/>
    </style:style>
    <style:style style:name="Tabel-outline9" style:family="presentation" style:parent-style-name="Tabel-outline8">
      <style:paragraph-properties fo:margin-top="0.1cm" fo:margin-bottom="0cm"/>
      <style:text-properties fo:font-size="20pt" style:font-size-asian="20pt" style:font-size-complex="20pt"/>
    </style:style>
    <style:style style:name="Tabel-subtitle" style:family="presentation">
      <style:graphic-properties draw:stroke="none" draw:fill="none" draw:textarea-vertical-align="middle">
        <text:list-style style:name="Tab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Tabel-title" style:family="presentation">
      <style:graphic-properties draw:stroke="none" draw:fill="none" draw:textarea-vertical-align="middle">
        <text:list-style style:name="Tabel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Vaheslaid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Vaheslai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Vaheslai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-outline1" style:family="presentation">
      <style:graphic-properties draw:stroke="none" draw:fill="none" draw:auto-grow-height="false" draw:fit-to-size="false" style:shrink-to-fit="true">
        <text:list-style style:name="Vaheslaid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ab1352" loext:opacity="100%" style:text-outline="false" style:text-line-through-style="none" style:text-line-through-type="none" style:text-position="0% 100%" style:font-name="Verdana" fo:font-family="Verdana" fo:font-size="3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accent3" loext:color-type="theme"/>
      </style:text-properties>
    </style:style>
    <style:style style:name="Vaheslaid-outline2" style:family="presentation" style:parent-style-name="Vaheslaid-outline1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ab1352" loext:opacity="100%" style:text-outline="false" style:text-line-through-style="none" style:text-line-through-type="none" style:text-position="0% 100%" style:font-name="Verdana" fo:font-family="Verdana" fo:font-size="32pt" fo:letter-spacing="normal" fo:font-style="normal" style:text-underline-style="none" fo:font-weight="bold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>
        <loext:char-complex-color loext:theme-type="accent3" loext:color-type="theme"/>
      </style:text-properties>
    </style:style>
    <style:style style:name="Vaheslaid-outline3" style:family="presentation" style:parent-style-name="Vaheslaid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Vaheslaid-outline4" style:family="presentation" style:parent-style-name="Vaheslaid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-outline5" style:family="presentation" style:parent-style-name="Vaheslaid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-outline6" style:family="presentation" style:parent-style-name="Vaheslaid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-outline7" style:family="presentation" style:parent-style-name="Vaheslaid-outline6">
      <style:paragraph-properties fo:margin-top="0.1cm" fo:margin-bottom="0cm"/>
      <style:text-properties fo:font-size="20pt" style:font-size-asian="20pt" style:font-size-complex="20pt"/>
    </style:style>
    <style:style style:name="Vaheslaid-outline8" style:family="presentation" style:parent-style-name="Vaheslaid-outline7">
      <style:paragraph-properties fo:margin-top="0.1cm" fo:margin-bottom="0cm"/>
      <style:text-properties fo:font-size="20pt" style:font-size-asian="20pt" style:font-size-complex="20pt"/>
    </style:style>
    <style:style style:name="Vaheslaid-outline9" style:family="presentation" style:parent-style-name="Vaheslaid-outline8">
      <style:paragraph-properties fo:margin-top="0.1cm" fo:margin-bottom="0cm"/>
      <style:text-properties fo:font-size="20pt" style:font-size-asian="20pt" style:font-size-complex="20pt"/>
    </style:style>
    <style:style style:name="Vaheslaid-subtitle" style:family="presentation">
      <style:graphic-properties draw:stroke="none" draw:fill="none" draw:textarea-vertical-align="middle">
        <text:list-style style:name="Vaheslai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-title" style:family="presentation">
      <style:graphic-properties draw:stroke="none" draw:fill="none" draw:textarea-vertical-align="middle">
        <text:list-style style:name="Vaheslaid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Pilt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Pi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Pi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-outline1" style:family="presentation">
      <style:graphic-properties draw:stroke="none" draw:fill="none" draw:auto-grow-height="false" draw:fit-to-size="false" style:shrink-to-fit="true">
        <text:list-style style:name="Pilt-outline1">
          <text:list-level-style-bullet text:level="1" text:bullet-char="">
            <style:list-level-properties text:min-label-width="0.635cm"/>
            <style:text-properties fo:font-family="Wingdings" style:font-charset="x-symbol" fo:color="#e4067e" fo:font-size="100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18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-outline2" style:family="presentation" style:parent-style-name="Pilt-outline1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style:text-underline-style="none" fo:font-weight="bold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/>
    </style:style>
    <style:style style:name="Pilt-outline3" style:family="presentation" style:parent-style-name="Pilt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Pilt-outline4" style:family="presentation" style:parent-style-name="Pilt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-outline5" style:family="presentation" style:parent-style-name="Pilt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-outline6" style:family="presentation" style:parent-style-name="Pilt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Pilt-outline7" style:family="presentation" style:parent-style-name="Pilt-outline6">
      <style:paragraph-properties fo:margin-top="0.1cm" fo:margin-bottom="0cm"/>
      <style:text-properties fo:font-size="20pt" style:font-size-asian="20pt" style:font-size-complex="20pt"/>
    </style:style>
    <style:style style:name="Pilt-outline8" style:family="presentation" style:parent-style-name="Pilt-outline7">
      <style:paragraph-properties fo:margin-top="0.1cm" fo:margin-bottom="0cm"/>
      <style:text-properties fo:font-size="20pt" style:font-size-asian="20pt" style:font-size-complex="20pt"/>
    </style:style>
    <style:style style:name="Pilt-outline9" style:family="presentation" style:parent-style-name="Pilt-outline8">
      <style:paragraph-properties fo:margin-top="0.1cm" fo:margin-bottom="0cm"/>
      <style:text-properties fo:font-size="20pt" style:font-size-asian="20pt" style:font-size-complex="20pt"/>
    </style:style>
    <style:style style:name="Pilt-subtitle" style:family="presentation">
      <style:graphic-properties draw:stroke="none" draw:fill="none" draw:textarea-vertical-align="middle">
        <text:list-style style:name="Pi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Pilt-title" style:family="presentation">
      <style:graphic-properties draw:stroke="none" draw:fill="none" draw:textarea-vertical-align="middle">
        <text:list-style style:name="Pilt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style style:name="Vaheslaid_20_2-background" style:display-name="Vaheslaid 2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 loext:font-optical-sizing="auto"/>
    </style:style>
    <style:style style:name="Vaheslaid_20_2-backgroundobjects" style:display-name="Vaheslai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 loext:font-optical-sizing="auto"/>
    </style:style>
    <style:style style:name="Vaheslaid_20_2-notes" style:display-name="Vaheslaid 2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20pt" style:font-style-asian="normal" style:font-weight-asian="normal" style:font-name-complex="Noto Sans1" style:font-family-complex="'Noto Sans'" style:font-family-generic-complex="system" style:font-pitch-complex="variable" style:font-size-complex="20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_20_2-outline1" style:display-name="Vaheslaid 2-outline1" style:family="presentation">
      <style:graphic-properties draw:stroke="none" draw:fill="none" draw:auto-grow-height="false" draw:fit-to-size="false" style:shrink-to-fit="true">
        <text:list-style style:name="Vaheslaid_20_2-outline1" style:display-name="Vaheslaid 2-outline1">
          <text:list-level-style-number text:level="1" style:num-format="">
            <style:list-level-properties text:space-before="-0.997cm" text:min-label-width="0.997cm"/>
            <style:text-properties fo:color="#000000" fo:font-size="100%"/>
          </text:list-level-style-number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ab1352" loext:opacity="100%" style:text-outline="false" style:text-line-through-style="none" style:text-line-through-type="none" style:text-position="0% 100%" style:font-name="Verdana" fo:font-family="Verdana" fo:font-size="3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accent3" loext:color-type="theme"/>
      </style:text-properties>
    </style:style>
    <style:style style:name="Vaheslaid_20_2-outline2" style:display-name="Vaheslaid 2-outline2" style:family="presentation" style:parent-style-name="Vaheslaid_20_2-outline1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  <style:text-properties fo:text-transform="uppercase" fo:color="#ab1352" loext:opacity="100%" style:text-outline="false" style:text-line-through-style="none" style:text-line-through-type="none" style:text-position="0% 100%" style:font-name="Verdana" fo:font-family="Verdana" fo:font-size="32pt" fo:letter-spacing="normal" fo:font-style="normal" style:text-underline-style="none" fo:font-weight="bold" fo:background-color="transparent" style:font-name-asian="Verdana" style:font-family-asian="Verdana" style:font-size-asian="32pt" style:font-style-asian="normal" style:font-weight-asian="bold" style:font-name-complex="Verdana" style:font-family-complex="Verdana" style:font-size-complex="32pt" style:font-style-complex="normal" style:font-weight-complex="bold">
        <loext:char-complex-color loext:theme-type="accent3" loext:color-type="theme"/>
      </style:text-properties>
    </style:style>
    <style:style style:name="Vaheslaid_20_2-outline3" style:display-name="Vaheslaid 2-outline3" style:family="presentation" style:parent-style-name="Vaheslaid_20_2-outline2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4pt" fo:letter-spacing="normal" fo:font-style="normal" style:text-underline-style="none" fo:font-weight="normal" fo:background-color="transparent" style:font-name-asian="Verdana" style:font-family-asian="Verdana" style:font-size-asian="14pt" style:font-style-asian="normal" style:font-weight-asian="normal" style:font-name-complex="Verdana" style:font-family-complex="Verdana" style:font-size-complex="14pt" style:font-style-complex="normal" style:font-weight-complex="normal">
        <loext:char-complex-color loext:theme-type="dark1" loext:color-type="theme"/>
      </style:text-properties>
    </style:style>
    <style:style style:name="Vaheslaid_20_2-outline4" style:display-name="Vaheslaid 2-outline4" style:family="presentation" style:parent-style-name="Vaheslaid_20_2-outline3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2-outline5" style:display-name="Vaheslaid 2-outline5" style:family="presentation" style:parent-style-name="Vaheslaid_20_2-outline4">
      <style:paragraph-properties fo:margin-left="0cm" fo:margin-right="0cm" fo:margin-top="0.176cm" fo:margin-bottom="0cm" fo:line-height="100%" fo:text-align="left" fo:text-indent="0cm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2-outline6" style:display-name="Vaheslaid 2-outline6" style:family="presentation" style:parent-style-name="Vaheslaid_20_2-outline5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18pt" fo:letter-spacing="normal" fo:font-style="normal" style:text-underline-style="none" fo:font-weight="normal" fo:background-color="transparent" style:font-name-asian="Verdana" style:font-family-asian="Verdana" style:font-size-asian="18pt" style:font-style-asian="normal" style:font-weight-asian="normal" style:font-name-complex="Verdana" style:font-family-complex="Verdana" style:font-size-complex="18pt" style:font-style-complex="normal" style:font-weight-complex="normal">
        <loext:char-complex-color loext:theme-type="dark1" loext:color-type="theme"/>
      </style:text-properties>
    </style:style>
    <style:style style:name="Vaheslaid_20_2-outline7" style:display-name="Vaheslaid 2-outline7" style:family="presentation" style:parent-style-name="Vaheslaid_20_2-outline6">
      <style:paragraph-properties fo:margin-top="0.1cm" fo:margin-bottom="0cm"/>
      <style:text-properties fo:font-size="20pt" style:font-size-asian="20pt" style:font-size-complex="20pt"/>
    </style:style>
    <style:style style:name="Vaheslaid_20_2-outline8" style:display-name="Vaheslaid 2-outline8" style:family="presentation" style:parent-style-name="Vaheslaid_20_2-outline7">
      <style:paragraph-properties fo:margin-top="0.1cm" fo:margin-bottom="0cm"/>
      <style:text-properties fo:font-size="20pt" style:font-size-asian="20pt" style:font-size-complex="20pt"/>
    </style:style>
    <style:style style:name="Vaheslaid_20_2-outline9" style:display-name="Vaheslaid 2-outline9" style:family="presentation" style:parent-style-name="Vaheslaid_20_2-outline8">
      <style:paragraph-properties fo:margin-top="0.1cm" fo:margin-bottom="0cm"/>
      <style:text-properties fo:font-size="20pt" style:font-size-asian="20pt" style:font-size-complex="20pt"/>
    </style:style>
    <style:style style:name="Vaheslaid_20_2-subtitle" style:display-name="Vaheslaid 2-subtitle" style:family="presentation">
      <style:graphic-properties draw:stroke="none" draw:fill="none" draw:textarea-vertical-align="middle">
        <text:list-style style:name="Vaheslaid_20_2-subtitle" style:display-name="Vaheslaid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1" style:font-family-asian="'Noto Sans'" style:font-family-generic-asian="system" style:font-pitch-asian="variable" style:font-size-asian="32pt" style:font-style-asian="normal" style:font-weight-asian="normal" style:font-name-complex="Noto Sans1" style:font-family-complex="'Noto Sans'" style:font-family-generic-complex="system" style:font-pitch-complex="variable" style:font-size-complex="32pt" style:font-style-complex="normal" style:font-weight-complex="normal" style:text-emphasize="none" style:font-relief="none" loext:font-optical-sizing="auto" style:text-overline-style="none" style:text-overline-color="font-color"/>
    </style:style>
    <style:style style:name="Vaheslaid_20_2-title" style:display-name="Vaheslaid 2-title" style:family="presentation">
      <style:graphic-properties draw:stroke="none" draw:fill="none" draw:textarea-vertical-align="middle">
        <text:list-style style:name="Vaheslaid_20_2-title" style:display-name="Vaheslaid 2-title">
          <text:list-level-style-number text:level="1" style:num-format="">
            <style:list-level-properties text:space-before="-0.6cm" text:min-label-width="0.6cm"/>
            <style:text-properties style:use-window-font-color="true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left" fo:text-indent="0cm" loext:paragraph-composer="false"/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bold" style:letter-kerning="true" fo:background-color="transparent" style:font-name-asian="Verdana" style:font-family-asian="Verdana" style:font-size-asian="22pt" style:font-style-asian="normal" style:font-weight-asian="bold" style:font-name-complex="Verdana" style:font-family-complex="Verdana" style:font-size-complex="22pt" style:font-style-complex="normal" style:font-weight-complex="bold" style:text-emphasize="none" style:font-relief="none" loext:font-optical-sizing="auto" style:text-overline-style="none" style:text-overline-color="font-color">
        <loext:char-complex-color loext:theme-type="dark2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>
        <loext:fill-complex-color loext:theme-type="accent1" loext:color-type="theme"/>
      </style:graphic-properties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>
        <loext:fill-complex-color loext:theme-type="accent1" loext:color-type="theme"/>
      </style:graphic-properties>
      <style:paragraph-properties style:writing-mode="lr-tb"/>
    </style:style>
    <style:style style:name="Mgr3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5.118cm, 0cm, 0cm)" draw:image-opacity="100%" style:mirror="none"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>
      <style:graphic-properties draw:stroke="none" svg:stroke-width="0.035cm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light1" loext:color-type="theme"/>
      </style:graphic-properties>
    </style:style>
    <style:style style:name="Mgr6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Mpr1" style:family="presentation" style:parent-style-name="_33__20_pilti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" style:family="presentation" style:parent-style-name="_33__20_pilti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_33__20_pilti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ekst_20_ja_20_pi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5" style:family="presentation" style:parent-style-name="Tekst_20_ja_20_pi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6" style:family="presentation" style:parent-style-name="Tekst_20_ja_20_pi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Tekst_20_ja_20_pi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Bulletid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9" style:family="presentation" style:parent-style-name="Bulletid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0" style:family="presentation" style:parent-style-name="Bulleti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" style:family="presentation" style:parent-style-name="Bulleti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" style:family="presentation" style:parent-style-name="Bulletid_20_kahanevas_20_järjekorras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3" style:family="presentation" style:parent-style-name="Bulletid_20_kahanevas_20_järjekorra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Bulletid_20_kahanevas_20_järjekorra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Tekst_20_ja_20_graafik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6" style:family="presentation" style:parent-style-name="Tekst_20_ja_20_graafik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7" style:family="presentation" style:parent-style-name="Tekst_20_ja_20_graafik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Tekst_20_ja_20_graafik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Tekst_20_ja_20_graafik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0" style:family="presentation" style:parent-style-name="Tekst_20_ja_20_graafik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1" style:family="presentation" style:parent-style-name="Tekst_20_ja_20_graafik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2" style:family="presentation" style:parent-style-name="Tekst_20_ja_20_graafik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3" style:family="presentation" style:parent-style-name="avaslaid_20_argin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4" style:family="presentation" style:parent-style-name="avaslaid_20_argine-backgroundobject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5" style:family="presentation" style:parent-style-name="avaslaid_20_argin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avaslaid_20_argin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Vaheslaid_20_3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Vaheslaid_20_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9" style:family="presentation" style:parent-style-name="Vaheslaid_20_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0" style:family="presentation" style:parent-style-name="Viimane_20_slaid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1" style:family="presentation" style:parent-style-name="Viimane_20_slai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2" style:family="presentation" style:parent-style-name="Viimane_20_slai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3" style:family="presentation" style:parent-style-name="Pilt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4" style:family="presentation" style:parent-style-name="Pilt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35" style:family="presentation" style:parent-style-name="Pilt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Pilt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7" style:family="presentation" style:parent-style-name="_32__20_graafiku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8" style:family="presentation" style:parent-style-name="_32__20_graafiku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9" style:family="presentation" style:parent-style-name="_32__20_graafiku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40" style:family="presentation" style:parent-style-name="_32__20_graafik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1" style:family="presentation" style:parent-style-name="_32__20_graafik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2" style:family="presentation" style:parent-style-name="Tab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43" style:family="presentation" style:parent-style-name="Tab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44" style:family="presentation" style:parent-style-name="Tab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5" style:family="presentation" style:parent-style-name="Tab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6" style:family="presentation" style:parent-style-name="Vaheslaid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47" style:family="presentation" style:parent-style-name="Vaheslai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8" style:family="presentation" style:parent-style-name="Vaheslai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9" style:family="presentation" style:parent-style-name="Pi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50" style:family="presentation" style:parent-style-name="Pi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51" style:family="presentation" style:parent-style-name="Pi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Pi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3" style:family="presentation" style:parent-style-name="Vaheslaid_20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54" style:family="presentation" style:parent-style-name="Vaheslaid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5" style:family="presentation" style:parent-style-name="Vaheslaid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loext:paragraph-composer="false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loext:paragraph-composer="false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left" loext:paragraph-composer="false"/>
      <style:text-properties fo:font-size="18pt"/>
    </style:style>
    <style:style style:name="MP6" style:family="paragraph">
      <style:paragraph-properties fo:margin-left="0.635cm" fo:margin-right="0cm" fo:margin-top="0cm" fo:margin-bottom="0cm" fo:line-height="100%" fo:text-align="left" fo:text-indent="-0.635cm" loext:tab-stop-distance="0cm" loext:paragraph-composer="false">
        <style:tab-stops>
          <style:tab-stop style:position="0cm"/>
        </style:tab-stops>
      </style:paragraph-properties>
    </style:style>
    <style:style style:name="MP7" style:family="paragraph">
      <loext:graphic-properties draw:fill="none"/>
      <style:paragraph-properties fo:text-align="left" style:font-independent-line-spacing="true" loext:paragraph-composer="false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MP9" style:family="paragraph">
      <loext:graphic-properties draw:fill="none"/>
      <style:paragraph-properties fo:text-align="left" style:font-independent-line-spacing="true" loext:paragraph-composer="false"/>
      <style:text-properties fo:font-size="22pt"/>
    </style:style>
    <style:style style:name="MP10" style:family="paragraph">
      <style:paragraph-properties fo:margin-left="0.635cm" fo:margin-right="0cm" fo:margin-top="0cm" fo:margin-bottom="0cm" fo:line-height="100%" fo:text-align="left" fo:text-indent="-0.635cm" loext:tab-stop-distance="2.54cm" loext:paragraph-composer="false">
        <style:tab-stops>
          <style:tab-stop style:position="0cm"/>
        </style:tab-stops>
      </style:paragraph-properties>
    </style:style>
    <style:style style:name="MP11" style:family="paragraph">
      <style:paragraph-properties fo:margin-left="0.794cm" fo:margin-right="0cm" fo:margin-top="0.353cm" fo:margin-bottom="0cm" fo:line-height="90%" fo:text-align="left" fo:text-indent="-0.794cm" loext:tab-stop-distance="2.54cm" loext:paragraph-composer="false">
        <style:tab-stops>
          <style:tab-stop style:position="0cm"/>
        </style:tab-stops>
      </style:paragraph-properties>
    </style:style>
    <style:style style:name="MP12" style:family="paragraph">
      <style:paragraph-properties fo:margin-left="1.905cm" fo:margin-right="0cm" fo:margin-top="0.176cm" fo:margin-bottom="0cm" fo:line-height="100%" fo:text-align="left" fo:text-indent="-0.635cm" loext:tab-stop-distance="2.54cm" loext:paragraph-composer="false">
        <style:tab-stops>
          <style:tab-stop style:position="0cm"/>
        </style:tab-stops>
      </style:paragraph-properties>
    </style:style>
    <style:style style:name="MP13" style:family="paragraph">
      <style:paragraph-properties fo:margin-left="3.175cm" fo:margin-right="0cm" fo:margin-top="0.176cm" fo:margin-bottom="0cm" fo:line-height="100%" fo:text-align="left" fo:text-indent="-0.635cm" loext:tab-stop-distance="2.54cm" loext:paragraph-composer="false">
        <style:tab-stops>
          <style:tab-stop style:position="0cm"/>
        </style:tab-stops>
      </style:paragraph-properties>
    </style:style>
    <style:style style:name="MP14" style:family="paragraph">
      <style:paragraph-properties fo:margin-left="0cm" fo:margin-right="0cm" fo:margin-top="0.176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MP15" style:family="paragraph">
      <style:paragraph-properties fo:margin-left="0.794cm" fo:margin-right="0cm" fo:margin-top="0.176cm" fo:margin-bottom="0cm" fo:line-height="100%" fo:text-align="left" fo:text-indent="-0.794cm" loext:tab-stop-distance="2.54cm" loext:paragraph-composer="false">
        <style:tab-stops>
          <style:tab-stop style:position="0cm"/>
        </style:tab-stops>
      </style:paragraph-properties>
    </style:style>
    <style:style style:name="MP16" style:family="paragraph">
      <style:paragraph-properties fo:margin-left="1.49cm" fo:margin-right="0cm" fo:margin-top="0.176cm" fo:margin-bottom="0cm" fo:line-height="100%" fo:text-align="left" fo:text-indent="-0.732cm" loext:tab-stop-distance="2.54cm" loext:paragraph-composer="false">
        <style:tab-stops>
          <style:tab-stop style:position="0cm"/>
        </style:tab-stops>
      </style:paragraph-properties>
    </style:style>
    <style:style style:name="MP17" style:family="paragraph">
      <style:paragraph-properties fo:margin-left="2.249cm" fo:margin-right="0cm" fo:margin-top="0.176cm" fo:margin-bottom="0cm" fo:line-height="100%" fo:text-align="left" fo:text-indent="-0.758cm" loext:tab-stop-distance="2.54cm" loext:paragraph-composer="false">
        <style:tab-stops>
          <style:tab-stop style:position="0cm"/>
        </style:tab-stops>
      </style:paragraph-properties>
    </style:style>
    <style:style style:name="MP18" style:family="paragraph">
      <style:paragraph-properties fo:margin-left="0.997cm" fo:margin-right="0cm" fo:margin-top="0.353cm" fo:margin-bottom="0cm" fo:line-height="100%" fo:text-align="left" fo:text-indent="-0.997cm" loext:tab-stop-distance="2.54cm" loext:paragraph-composer="false">
        <style:tab-stops>
          <style:tab-stop style:position="0cm"/>
        </style:tab-stops>
      </style:paragraph-properties>
    </style:style>
    <style:style style:name="MP19" style:family="paragraph">
      <style:paragraph-properties fo:margin-left="0.997cm" fo:margin-right="0cm" fo:margin-top="0.176cm" fo:margin-bottom="0cm" fo:line-height="100%" fo:text-align="left" fo:text-indent="-0.997cm" loext:tab-stop-distance="2.54cm" loext:paragraph-composer="false">
        <style:tab-stops>
          <style:tab-stop style:position="0cm"/>
        </style:tab-stops>
      </style:paragraph-properties>
    </style:style>
    <style:style style:name="MP20" style:family="paragraph">
      <style:paragraph-properties fo:margin-left="0cm" fo:margin-right="0cm" fo:margin-top="0.176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MP21" style:family="paragraph">
      <style:paragraph-properties fo:margin-left="3.334cm" fo:margin-right="0cm" fo:margin-top="0.176cm" fo:margin-bottom="0cm" fo:line-height="90%" fo:text-align="left" fo:text-indent="-0.794cm" loext:tab-stop-distance="2.54cm" loext:paragraph-composer="false">
        <style:tab-stops>
          <style:tab-stop style:position="0cm"/>
        </style:tab-stops>
      </style:paragraph-properties>
    </style:style>
    <style:style style:name="MP22" style:family="paragraph">
      <style:paragraph-properties fo:margin-left="1.495cm" fo:margin-right="0cm" fo:margin-top="0.176cm" fo:margin-bottom="0cm" fo:line-height="100%" fo:text-align="left" fo:text-indent="-0.758cm" loext:tab-stop-distance="2.54cm" loext:paragraph-composer="false">
        <style:tab-stops>
          <style:tab-stop style:position="0cm"/>
        </style:tab-stops>
      </style:paragraph-properties>
    </style:style>
    <style:style style:name="MP23" style:family="paragraph">
      <style:paragraph-properties fo:margin-left="2.231cm" fo:margin-right="0cm" fo:margin-top="0.176cm" fo:margin-bottom="0cm" fo:line-height="100%" fo:text-align="left" fo:text-indent="-0.736cm" loext:tab-stop-distance="2.54cm" loext:paragraph-composer="false">
        <style:tab-stops>
          <style:tab-stop style:position="0cm"/>
        </style:tab-stops>
      </style:paragraph-properties>
    </style:style>
    <style:style style:name="MP24" style:family="paragraph">
      <style:paragraph-properties fo:margin-left="0.635cm" fo:margin-right="0cm" fo:margin-top="0.176cm" fo:margin-bottom="0cm" fo:line-height="100%" fo:text-align="left" fo:text-indent="-0.635cm" loext:tab-stop-distance="2.54cm" loext:paragraph-composer="false">
        <style:tab-stops>
          <style:tab-stop style:position="0cm"/>
        </style:tab-stops>
      </style:paragraph-properties>
    </style:style>
    <style:style style:name="MP25" style:family="paragraph">
      <loext:graphic-properties draw:fill="solid" draw:fill-color="#ffffff"/>
      <style:paragraph-properties fo:text-align="center" style:font-independent-line-spacing="true" loext:paragraph-composer="false"/>
      <style:text-properties fo:font-variant="normal" fo:text-transform="none" fo:color="#ffffff" loext:opacity="100%" style:text-outline="false" style:text-line-through-style="none" style:text-line-through-type="none" style:text-position="0% 100%" style:font-name="Verdana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>
        <loext:char-complex-color loext:theme-type="light1" loext:color-type="theme"/>
      </style:text-properties>
    </style:style>
    <style:style style:name="MP26" style:family="paragraph">
      <loext:graphic-properties draw:fill="none"/>
      <style:paragraph-properties fo:text-align="left" style:font-independent-line-spacing="true" loext:paragraph-composer="fals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normal" fo:background-color="transparent" style:font-name-asian="Calibri" style:font-style-asian="normal" style:font-weight-asian="normal" style:font-name-complex="Calibri" style:font-style-complex="normal" style:font-weight-complex="normal">
        <loext:char-complex-color loext:theme-type="dark1" loext:color-type="theme"/>
      </style:text-properties>
    </style:style>
    <style:style style:name="MP27" style:family="paragraph">
      <style:paragraph-properties fo:margin-left="0cm" fo:margin-right="0cm" fo:margin-top="0.353cm" fo:margin-bottom="0cm" fo:line-height="9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MP28" style:family="paragraph">
      <loext:graphic-properties draw:fill="none"/>
      <style:paragraph-properties fo:text-align="left" style:font-independent-line-spacing="true" loext:paragraph-composer="false"/>
      <style:text-properties fo:font-size="32pt"/>
    </style:style>
    <style:style style:name="MP29" style:family="paragraph">
      <loext:graphic-properties draw:fill="none"/>
      <style:paragraph-properties fo:text-align="left" style:font-independent-line-spacing="true" loext:paragraph-composer="false"/>
      <style:text-properties fo:font-size="20pt"/>
    </style:style>
    <style:style style:name="MP30" style:family="paragraph">
      <style:paragraph-properties fo:margin-left="0cm" fo:margin-right="0cm" fo:margin-top="0cm" fo:margin-bottom="0cm" fo:line-height="100%" fo:text-align="left" fo:text-indent="0cm" loext:paragraph-composer="false"/>
      <style:text-properties fo:font-size="22pt" style:font-size-asian="14pt" style:font-size-complex="14pt"/>
    </style:style>
    <style:style style:name="MP31" style:family="paragraph">
      <loext:graphic-properties draw:fill="none" draw:fill-color="#ffffff"/>
      <style:paragraph-properties fo:text-align="left" style:font-independent-line-spacing="true" loext:paragraph-composer="false"/>
      <style:text-properties fo:font-size="22pt" style:font-size-asian="14pt" style:font-size-complex="14pt"/>
    </style:style>
    <style:style style:name="MP32" style:family="paragraph">
      <loext:graphic-properties draw:fill="none"/>
      <style:paragraph-properties fo:text-align="left" style:font-independent-line-spacing="true" loext:paragraph-composer="false"/>
      <style:text-properties fo:font-size="29pt"/>
    </style:style>
    <style:style style:name="MP33" style:family="paragraph">
      <style:paragraph-properties fo:margin-left="0cm" fo:margin-right="0cm" fo:margin-top="0.353cm" fo:margin-bottom="0cm" fo:line-height="100%" fo:text-align="left" fo:text-indent="0cm" loext:tab-stop-distance="2.54cm" loext:paragraph-composer="false">
        <style:tab-stops>
          <style:tab-stop style:position="0cm"/>
        </style:tab-stops>
      </style:paragraph-properties>
    </style:style>
    <style:style style:name="MP34" style:family="paragraph">
      <loext:graphic-properties draw:fill="none"/>
      <style:paragraph-properties fo:text-align="left" style:font-independent-line-spacing="true" loext:paragraph-composer="false"/>
      <style:text-properties fo:font-size="16pt"/>
    </style:style>
    <style:style style:name="MP35" style:family="paragraph">
      <style:paragraph-properties fo:margin-left="0cm" fo:margin-right="0cm" fo:margin-top="0cm" fo:margin-bottom="0cm" fo:line-height="100%" fo:text-align="left" fo:text-indent="0cm" loext:paragraph-composer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332b60" loext:opacity="100%" style:text-outline="fals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T3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22pt" fo:letter-spacing="normal" fo:font-style="normal" style:text-underline-style="none" fo:font-weight="bold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/>
    </style:style>
    <style:style style:name="MT4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8pt" fo:letter-spacing="normal" fo:font-style="normal" style:text-underline-style="none" fo:font-weight="normal" fo:background-color="transparent" style:font-name-asian="Verdana" style:font-size-asian="18pt" style:font-style-asian="normal" style:font-weight-asian="normal" style:font-name-complex="Verdana" style:font-size-complex="18pt" style:font-style-complex="normal" style:font-weight-complex="normal"/>
    </style:style>
    <style:style style:name="MT5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6pt" fo:letter-spacing="normal" fo:font-style="normal" style:text-underline-style="none" fo:font-weight="normal" fo:background-color="transparent" style:font-name-asian="Verdana" style:font-size-asian="16pt" style:font-style-asian="normal" style:font-weight-asian="normal" style:font-name-complex="Verdana" style:font-size-complex="16pt" style:font-style-complex="normal" style:font-weight-complex="normal"/>
    </style:style>
    <style:style style:name="MT6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4pt" fo:letter-spacing="normal" fo:font-style="normal" style:text-underline-style="none" fo:font-weight="normal" fo:background-color="transparent" style:font-name-asian="Verdana" style:font-size-asian="14pt" style:font-style-asian="normal" style:font-weight-asian="normal" style:font-name-complex="Verdana" style:font-size-complex="14pt" style:font-style-complex="normal" style:font-weight-complex="normal"/>
    </style:style>
    <style:style style:name="MT7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10pt" fo:letter-spacing="normal" fo:font-style="normal" style:text-underline-style="none" fo:font-weight="normal" fo:background-color="transparent" style:font-name-asian="Verdana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MT8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36pt" fo:letter-spacing="normal" fo:font-style="normal" style:text-underline-style="none" fo:font-weight="bold" fo:background-color="transparent" style:font-name-asian="Verdana" style:font-size-asian="36pt" style:font-style-asian="normal" style:font-weight-asian="bold" style:font-name-complex="Verdana" style:font-size-complex="36pt" style:font-style-complex="normal" style:font-weight-complex="bold">
        <loext:char-complex-color loext:theme-type="dark2" loext:color-type="theme"/>
      </style:text-properties>
    </style:style>
    <style:style style:name="MT9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20pt" fo:letter-spacing="normal" fo:font-style="normal" style:text-underline-style="none" fo:font-weight="normal" fo:background-color="transparent" style:font-name-asian="Verdana" style:font-size-asian="20pt" style:font-style-asian="normal" style:font-weight-asian="normal" style:font-name-complex="Verdana" style:font-size-complex="20pt" style:font-style-complex="normal" style:font-weight-complex="normal"/>
    </style:style>
    <style:style style:name="MT10" style:family="text">
      <style:text-properties fo:text-transform="uppercase" fo:color="#e4067e" loext:opacity="100%" style:text-outline="false" style:text-line-through-style="none" style:text-line-through-type="none" style:text-position="0% 100%" style:font-name="Verdana" fo:font-size="36pt" fo:letter-spacing="normal" fo:font-style="normal" style:text-underline-style="none" fo:font-weight="bold" fo:background-color="transparent" style:font-name-asian="Verdana" style:font-size-asian="36pt" style:font-style-asian="normal" style:font-weight-asian="bold" style:font-name-complex="Verdana" style:font-size-complex="36pt" style:font-style-complex="normal" style:font-weight-complex="bold">
        <loext:char-complex-color loext:theme-type="accent1" loext:color-type="theme"/>
      </style:text-properties>
    </style:style>
    <style:style style:name="MT11" style:family="text">
      <style:text-properties fo:font-variant="normal" fo:text-transform="none" fo:color="#332b60" loext:opacity="100%" style:text-outline="false" style:text-line-through-style="none" style:text-line-through-type="none" style:text-position="0% 100%" style:font-name="Verdana" fo:font-size="22pt" fo:letter-spacing="normal" fo:font-style="normal" style:text-underline-style="none" fo:font-weight="normal" fo:background-color="transparent" style:font-name-asian="Verdana" style:font-size-asian="22pt" style:font-style-asian="normal" style:font-weight-asian="normal" style:font-name-complex="Verdana" style:font-size-complex="22pt" style:font-style-complex="normal" style:font-weight-complex="normal">
        <loext:char-complex-color loext:theme-type="dark2" loext:color-type="theme"/>
      </style:text-properties>
    </style:style>
    <style:style style:name="MT12" style:family="text">
      <style:text-properties fo:text-transform="uppercase" fo:color="#ffffff" loext:opacity="100%" style:text-outline="false" style:text-line-through-style="none" style:text-line-through-type="none" style:text-position="0% 100%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light1" loext:color-type="theme"/>
      </style:text-properties>
    </style:style>
    <style:style style:name="MT13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32pt" fo:letter-spacing="normal" fo:font-style="normal" style:text-underline-style="none" fo:font-weight="bold" fo:background-color="transparent" style:font-name-asian="Verdana" style:font-size-asian="32pt" style:font-style-asian="normal" style:font-weight-asian="bold" style:font-name-complex="Verdana" style:font-size-complex="32pt" style:font-style-complex="normal" style:font-weight-complex="bold">
        <loext:char-complex-color loext:theme-type="dark2" loext:color-type="theme"/>
      </style:text-properties>
    </style:style>
    <style:style style:name="MT14" style:family="text">
      <style:text-properties fo:font-variant="normal" fo:text-transform="none" fo:color="#9396b0" loext:opacity="100%" style:text-outline="false" style:text-line-through-style="none" style:text-line-through-type="none" style:text-position="0% 100%" style:font-name="Verdana" fo:font-size="17pt" fo:letter-spacing="normal" fo:font-style="normal" style:text-underline-style="none" fo:font-weight="normal" fo:background-color="transparent" style:font-name-asian="Verdana" style:font-size-asian="17pt" style:font-style-asian="normal" style:font-weight-asian="normal" style:font-name-complex="Verdana" style:font-size-complex="17pt" style:font-style-complex="normal" style:font-weight-complex="normal">
        <loext:char-complex-color loext:theme-type="accent2" loext:color-type="theme"/>
      </style:text-properties>
    </style:style>
    <style:style style:name="MT15" style:family="text">
      <style:text-properties fo:font-variant="normal" fo:text-transform="none" fo:color="#9396b0" loext:opacity="100%" style:text-outline="false" style:text-line-through-style="none" style:text-line-through-type="none" style:text-position="0% 100%" style:font-name="Verdana" fo:font-size="17pt" fo:letter-spacing="normal" fo:font-style="normal" style:text-underline-style="none" fo:font-weight="bold" fo:background-color="transparent" style:font-name-asian="Verdana" style:font-size-asian="17pt" style:font-style-asian="normal" style:font-weight-asian="bold" style:font-name-complex="Verdana" style:font-size-complex="17pt" style:font-style-complex="normal" style:font-weight-complex="bold">
        <loext:char-complex-color loext:theme-type="accent2" loext:color-type="theme"/>
      </style:text-properties>
    </style:style>
    <style:style style:name="M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Verdana" fo:font-size="18pt" fo:letter-spacing="normal" fo:font-style="normal" style:text-underline-style="none" fo:font-weight="normal" fo:background-color="transparent" style:font-name-asian="Verdana" style:font-size-asian="18pt" style:font-style-asian="normal" style:font-weight-asian="normal" style:font-name-complex="Verdana" style:font-size-complex="18pt" style:font-style-complex="normal" style:font-weight-complex="normal">
        <loext:char-complex-color loext:theme-type="light1" loext:color-type="theme"/>
      </style:text-properties>
    </style:style>
    <style:style style:name="MT17" style:family="text">
      <style:text-properties fo:text-transform="uppercase" fo:color="#332b60" loext:opacity="100%" style:text-outline="false" style:text-line-through-style="none" style:text-line-through-type="none" style:text-position="0% 100%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dark2" loext:color-type="theme"/>
      </style:text-properties>
    </style:style>
    <style:style style:name="MT18" style:family="text">
      <style:text-properties fo:text-transform="uppercase" fo:color="#e4067e" loext:opacity="100%" style:text-outline="false" style:text-line-through-style="none" style:text-line-through-type="none" style:text-position="0% 100%" style:font-name="Verdana" fo:font-size="29pt" fo:letter-spacing="normal" fo:font-style="normal" style:text-underline-style="none" fo:font-weight="bold" fo:background-color="transparent" style:font-name-asian="Verdana" style:font-size-asian="29pt" style:font-style-asian="normal" style:font-weight-asian="bold" style:font-name-complex="Verdana" style:font-size-complex="29pt" style:font-style-complex="normal" style:font-weight-complex="bold">
        <loext:char-complex-color loext:theme-type="accent1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">
        <style:list-level-properties text:min-label-width="0.635cm"/>
        <style:text-properties fo:font-family="Wingdings" style:font-charset="x-symbol" fo:color="#e4067e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">
        <style:list-level-properties text:min-label-width="0.794cm"/>
        <style:text-properties fo:font-family="Wingdings" style:font-charset="x-symbol" fo:color="#e4067e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number text:level="2" style:num-format="">
        <style:list-level-properties text:space-before="1.27cm" text:min-label-width="0.635cm"/>
        <style:text-properties fo:color="#e4067e" fo:font-size="100%"/>
      </text:list-level-style-number>
      <text:list-level-style-number text:level="3" style:num-format="">
        <style:list-level-properties text:space-before="2.54cm" text:min-label-width="0.635cm"/>
        <style:text-properties fo:color="#e4067e" fo:font-size="100%"/>
      </text:list-level-style-number>
      <text:list-level-style-bullet text:level="4" text:bullet-char="">
        <style:list-level-properties text:space-before="3.651cm" text:min-label-width="0.794cm"/>
        <style:text-properties fo:font-family="Wingdings" style:font-charset="x-symbol" fo:color="#e4067e" fo:font-size="100%"/>
      </text:list-level-style-bullet>
      <text:list-level-style-bullet text:level="5" text:bullet-char="●">
        <style:list-level-properties text:space-before="4.921cm" text:min-label-width="0.794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461cm" text:min-label-width="0.794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number text:level="2" style:num-format="">
        <style:list-level-properties text:space-before="1.27cm" text:min-label-width="0.635cm"/>
        <style:text-properties fo:color="#e4067e" fo:font-size="100%"/>
      </text:list-level-style-number>
      <text:list-level-style-number text:level="3" style:num-format="">
        <style:list-level-properties text:space-before="2.54cm" text:min-label-width="0.635cm"/>
        <style:text-properties fo:color="#e4067e" fo:font-size="100%"/>
      </text:list-level-style-number>
      <text:list-level-style-bullet text:level="4" text:bullet-char="">
        <style:list-level-properties text:space-before="3.651cm" text:min-label-width="0.794cm"/>
        <style:text-properties fo:font-family="Wingdings" style:font-charset="x-symbol" fo:color="#e4067e" fo:font-size="100%"/>
      </text:list-level-style-bullet>
      <text:list-level-style-bullet text:level="5" text:bullet-char="">
        <style:list-level-properties text:space-before="4.921cm" text:min-label-width="0.794cm"/>
        <style:text-properties fo:font-family="Wingdings" style:font-charset="x-symbol" fo:color="#e4067e" fo:font-size="100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461cm" text:min-label-width="0.794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7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number text:level="2" style:num-format="">
        <style:list-level-properties text:space-before="1.27cm" text:min-label-width="0.635cm"/>
        <style:text-properties fo:color="#e4067e" fo:font-size="100%"/>
      </text:list-level-style-number>
      <text:list-level-style-number text:level="3" style:num-format="">
        <style:list-level-properties text:space-before="2.54cm" text:min-label-width="0.635cm"/>
        <style:text-properties fo:color="#e4067e" fo:font-size="100%"/>
      </text:list-level-style-number>
      <text:list-level-style-bullet text:level="4" text:bullet-char="">
        <style:list-level-properties text:space-before="3.651cm" text:min-label-width="0.794cm"/>
        <style:text-properties fo:font-family="Wingdings" style:font-charset="x-symbol" fo:color="#e4067e" fo:font-size="100%"/>
      </text:list-level-style-bullet>
      <text:list-level-style-bullet text:level="5" text:bullet-char="">
        <style:list-level-properties text:space-before="4.921cm" text:min-label-width="0.794cm"/>
        <style:text-properties fo:font-family="Wingdings" style:font-charset="x-symbol" fo:color="#e4067e" fo:font-size="100%"/>
      </text:list-level-style-bullet>
      <text:list-level-style-bullet text:level="6" text:bullet-char="">
        <style:list-level-properties text:space-before="6.191cm" text:min-label-width="0.794cm"/>
        <style:text-properties fo:font-family="Wingdings" style:font-charset="x-symbol" fo:color="#e4067e" fo:font-size="100%"/>
      </text:list-level-style-bullet>
      <text:list-level-style-bullet text:level="7" text:bullet-char="●">
        <style:list-level-properties text:space-before="7.461cm" text:min-label-width="0.794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8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number text:level="2" style:num-format="">
        <style:list-level-properties text:space-before="1.27cm" text:min-label-width="0.635cm"/>
        <style:text-properties fo:color="#e4067e" fo:font-size="100%"/>
      </text:list-level-style-number>
      <text:list-level-style-number text:level="3" style:num-format="">
        <style:list-level-properties text:space-before="2.54cm" text:min-label-width="0.635cm"/>
        <style:text-properties fo:color="#e4067e" fo:font-size="100%"/>
      </text:list-level-style-number>
      <text:list-level-style-bullet text:level="4" text:bullet-char="">
        <style:list-level-properties text:space-before="3.651cm" text:min-label-width="0.794cm"/>
        <style:text-properties fo:font-family="Wingdings" style:font-charset="x-symbol" fo:color="#e4067e" fo:font-size="100%"/>
      </text:list-level-style-bullet>
      <text:list-level-style-bullet text:level="5" text:bullet-char="">
        <style:list-level-properties text:space-before="4.921cm" text:min-label-width="0.794cm"/>
        <style:text-properties fo:font-family="Wingdings" style:font-charset="x-symbol" fo:color="#e4067e" fo:font-size="100%"/>
      </text:list-level-style-bullet>
      <text:list-level-style-bullet text:level="6" text:bullet-char="">
        <style:list-level-properties text:space-before="6.191cm" text:min-label-width="0.794cm"/>
        <style:text-properties fo:font-family="Wingdings" style:font-charset="x-symbol" fo:color="#e4067e" fo:font-size="100%"/>
      </text:list-level-style-bullet>
      <text:list-level-style-bullet text:level="7" text:bullet-char="">
        <style:list-level-properties text:space-before="7.461cm" text:min-label-width="0.794cm"/>
        <style:text-properties fo:font-family="Wingdings" style:font-charset="x-symbol" fo:color="#e4067e" fo:font-size="100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9">
      <text:list-level-style-bullet text:level="1" text:bullet-char="">
        <style:list-level-properties text:min-label-width="0.997cm"/>
        <style:text-properties fo:font-family="Wingdings" style:font-charset="x-symbol" fo:color="#e4067e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0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bullet text:level="2" text:bullet-char="">
        <style:list-level-properties text:space-before="1.27cm" text:min-label-width="0.794cm"/>
        <style:text-properties fo:font-family="Wingdings" style:font-charset="x-symbol" fo:color="#e4067e" fo:font-size="100%"/>
      </text:list-level-style-bullet>
      <text:list-level-style-bullet text:level="3" text:bullet-char="●">
        <style:list-level-properties text:space-before="2.54cm" text:min-label-width="0.794cm"/>
        <style:text-properties fo:font-family="OpenSymbol" style:use-window-font-color="true" fo:font-size="45%"/>
      </text:list-level-style-bullet>
      <text:list-level-style-bullet text:level="4" text:bullet-char="–">
        <style:list-level-properties text:min-label-width="0.997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4.922cm" text:min-label-width="0.564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62cm" text:min-label-width="0.635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1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bullet text:level="2" text:bullet-char="">
        <style:list-level-properties text:space-before="1.27cm" text:min-label-width="0.794cm"/>
        <style:text-properties fo:font-family="Wingdings" style:font-charset="x-symbol" fo:color="#e4067e" fo:font-size="100%"/>
      </text:list-level-style-bullet>
      <text:list-level-style-bullet text:level="3" text:bullet-char="">
        <style:list-level-properties text:space-before="2.54cm" text:min-label-width="0.794cm"/>
        <style:text-properties fo:font-family="Wingdings" style:font-charset="x-symbol" fo:color="#e4067e" fo:font-size="100%"/>
      </text:list-level-style-bullet>
      <text:list-level-style-bullet text:level="4" text:bullet-char="–">
        <style:list-level-properties text:min-label-width="0.997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4.922cm" text:min-label-width="0.564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62cm" text:min-label-width="0.635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2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bullet text:level="2" text:bullet-char="">
        <style:list-level-properties text:space-before="1.27cm" text:min-label-width="0.794cm"/>
        <style:text-properties fo:font-family="Wingdings" style:font-charset="x-symbol" fo:color="#e4067e" fo:font-size="100%"/>
      </text:list-level-style-bullet>
      <text:list-level-style-bullet text:level="3" text:bullet-char="">
        <style:list-level-properties text:space-before="2.54cm" text:min-label-width="0.794cm"/>
        <style:text-properties fo:font-family="Wingdings" style:font-charset="x-symbol" fo:color="#e4067e" fo:font-size="100%"/>
      </text:list-level-style-bullet>
      <text:list-level-style-bullet text:level="4" text:bullet-char="">
        <style:list-level-properties text:min-label-width="0.997cm"/>
        <style:text-properties fo:font-family="Wingdings" style:font-charset="x-symbol" fo:color="#e4067e" fo:font-size="100%"/>
      </text:list-level-style-bullet>
      <text:list-level-style-bullet text:level="5" text:bullet-char="●">
        <style:list-level-properties text:space-before="4.922cm" text:min-label-width="0.564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62cm" text:min-label-width="0.635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3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bullet text:level="2" text:bullet-char="">
        <style:list-level-properties text:space-before="1.27cm" text:min-label-width="0.794cm"/>
        <style:text-properties fo:font-family="Wingdings" style:font-charset="x-symbol" fo:color="#e4067e" fo:font-size="100%"/>
      </text:list-level-style-bullet>
      <text:list-level-style-bullet text:level="3" text:bullet-char="">
        <style:list-level-properties text:space-before="2.54cm" text:min-label-width="0.794cm"/>
        <style:text-properties fo:font-family="Wingdings" style:font-charset="x-symbol" fo:color="#e4067e" fo:font-size="100%"/>
      </text:list-level-style-bullet>
      <text:list-level-style-bullet text:level="4" text:bullet-char="">
        <style:list-level-properties text:min-label-width="0.997cm"/>
        <style:text-properties fo:font-family="Wingdings" style:font-charset="x-symbol" fo:color="#e4067e" fo:font-size="100%"/>
      </text:list-level-style-bullet>
      <text:list-level-style-bullet text:level="5" text:bullet-char="">
        <style:list-level-properties text:space-before="4.922cm" text:min-label-width="0.564cm"/>
        <style:text-properties fo:font-family="Wingdings" style:font-charset="x-symbol" fo:color="#e4067e" fo:font-size="100%"/>
      </text:list-level-style-bullet>
      <text:list-level-style-bullet text:level="6" text:bullet-char="●">
        <style:list-level-properties text:space-before="6.191cm" text:min-label-width="0.794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62cm" text:min-label-width="0.635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4">
      <text:list-level-style-number text:level="1" style:num-format="">
        <style:list-level-properties text:min-label-width="0.794cm"/>
        <style:text-properties fo:color="#e4067e" fo:font-size="100%"/>
      </text:list-level-style-number>
      <text:list-level-style-bullet text:level="2" text:bullet-char="">
        <style:list-level-properties text:space-before="1.27cm" text:min-label-width="0.794cm"/>
        <style:text-properties fo:font-family="Wingdings" style:font-charset="x-symbol" fo:color="#e4067e" fo:font-size="100%"/>
      </text:list-level-style-bullet>
      <text:list-level-style-bullet text:level="3" text:bullet-char="">
        <style:list-level-properties text:space-before="2.54cm" text:min-label-width="0.794cm"/>
        <style:text-properties fo:font-family="Wingdings" style:font-charset="x-symbol" fo:color="#e4067e" fo:font-size="100%"/>
      </text:list-level-style-bullet>
      <text:list-level-style-bullet text:level="4" text:bullet-char="">
        <style:list-level-properties text:min-label-width="0.997cm"/>
        <style:text-properties fo:font-family="Wingdings" style:font-charset="x-symbol" fo:color="#e4067e" fo:font-size="100%"/>
      </text:list-level-style-bullet>
      <text:list-level-style-bullet text:level="5" text:bullet-char="">
        <style:list-level-properties text:space-before="4.922cm" text:min-label-width="0.564cm"/>
        <style:text-properties fo:font-family="Wingdings" style:font-charset="x-symbol" fo:color="#e4067e" fo:font-size="100%"/>
      </text:list-level-style-bullet>
      <text:list-level-style-bullet text:level="6" text:bullet-char="">
        <style:list-level-properties text:space-before="6.191cm" text:min-label-width="0.794cm"/>
        <style:text-properties fo:font-family="Wingdings" style:font-charset="x-symbol" fo:color="#e4067e" fo:font-size="100%"/>
      </text:list-level-style-bullet>
      <text:list-level-style-bullet text:level="7" text:bullet-char="●">
        <style:list-level-properties text:space-before="7.62cm" text:min-label-width="0.635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89cm" text:min-label-width="0.635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16cm" text:min-label-width="0.635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5">
      <text:list-level-style-number text:level="1" style:num-format="">
        <style:list-level-properties text:space-before="-0.635cm" text:min-label-width="0.635cm"/>
        <style:text-properties fo:color="#e4067e" fo:font-size="100%"/>
      </text:list-level-style-number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6">
      <text:list-level-style-number text:level="1" style:num-format="">
        <style:list-level-properties text:space-before="-0.997cm" text:min-label-width="0.997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3__20_pilti" style:display-name="3 pilti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cture Placeholder 19" presentation:style-name="Mpr1" draw:text-style-name="MP7" draw:layer="backgroundobjects" svg:width="14.192cm" svg:height="13.797cm" svg:x="6.033cm" svg:y="1.526cm" presentation:class="outline" presentation:user-transformed="true">
        <draw:text-box>
          <text:list text:style-name="ML2">
            <text:list-item>
              <text:p text:style-name="MP6"><text:span text:style-name="MT2">Pildi lisamiseks klõpsake ikooni</text:span></text:p>
            </text:list-item>
          </text:list>
        </draw:text-box>
      </draw:frame>
      <draw:frame draw:name="Picture Placeholder 19" presentation:style-name="Mpr1" draw:text-style-name="MP7" draw:layer="backgroundobjects" svg:width="10.067cm" svg:height="5.713cm" svg:x="20.866cm" svg:y="9.609cm" presentation:class="outline" presentation:user-transformed="true">
        <draw:text-box>
          <text:p text:style-name="MP6"><text:span text:style-name="MT2">Pildi lisamiseks klõpsake ikooni</text:span></text:p>
        </draw:text-box>
      </draw:frame>
      <draw:frame draw:name="Picture Placeholder 19" presentation:style-name="Mpr1" draw:text-style-name="MP7" draw:layer="backgroundobjects" svg:width="10.067cm" svg:height="7.526cm" svg:x="20.866cm" svg:y="1.526cm" presentation:class="outline" presentation:user-transformed="true">
        <draw:text-box>
          <text:p text:style-name="MP6"><text:span text:style-name="MT2">Pildi lisamiseks klõpsake ikooni</text:span></text:p>
        </draw:text-box>
      </draw:frame>
      <presentation:notes style:page-layout-name="PM0">
        <draw:page-thumbnail presentation:style-name="_33__20_pilti-title" draw:layer="backgroundobjects" svg:width="19.798cm" svg:height="11.136cm" svg:x="0.6cm" svg:y="2.257cm" presentation:class="page"/>
        <draw:frame presentation:style-name="_33__20_pilti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ekst_20_ja_20_pilt" style:display-name="Tekst ja pilt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4" draw:text-style-name="MP9" draw:layer="backgroundobjects" svg:width="16.788cm" svg:height="2.097cm" svg:x="1.332cm" svg:y="1.526cm" presentation:class="outline" presentation:user-transformed="true">
        <draw:text-box>
          <text:list text:style-name="ML4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Picture Placeholder 19" presentation:style-name="Mpr5" draw:text-style-name="MP7" draw:layer="backgroundobjects" svg:width="11.799cm" svg:height="13.773cm" svg:x="19.134cm" svg:y="1.55cm" presentation:class="outline" presentation:user-transformed="true">
        <draw:text-box>
          <text:p text:style-name="MP10"><text:span text:style-name="MT2">Pildi lisamiseks klõpsake ikooni</text:span></text:p>
        </draw:text-box>
      </draw:frame>
      <draw:frame draw:name="Text Placeholder 11" presentation:style-name="Mpr4" draw:text-style-name="MP7" draw:layer="backgroundobjects" svg:width="12.087cm" svg:height="11.5cm" svg:x="34.428cm" svg:y="4.524cm" presentation:class="outline" presentation:user-transformed="true">
        <draw:text-box>
          <text:p text:style-name="MP11"><text:span text:style-name="MT4">Redigeeri juhtslaidi tekstilaade</text:span></text:p>
          <text:p text:style-name="MP12"><text:span text:style-name="MT4">Redigeeri teksti</text:span></text:p>
          <text:p text:style-name="MP13"><text:span text:style-name="MT4">Redigeeri teksti</text:span></text:p>
          <text:list text:style-name="ML5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4">Redigeeri teksti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4">Redigeeri teksti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MP14"><text:span text:style-name="MT4">Redigeeri teksti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MP14"><text:span text:style-name="MT4">Redigeeri teksti 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 Placeholder 11" presentation:style-name="Mpr4" draw:text-style-name="MP7" draw:layer="backgroundobjects" svg:width="12.087cm" svg:height="10.945cm" svg:x="6.057cm" svg:y="4.378cm" presentation:class="outline" presentation:user-transformed="true">
        <draw:text-box>
          <text:p text:style-name="MP15"><text:span text:style-name="MT4">Redigeeri teksti</text:span></text:p>
          <text:p text:style-name="MP16"><text:span text:style-name="MT5">Redigeeri teksti</text:span></text:p>
          <text:p text:style-name="MP17"><text:span text:style-name="MT6">Redigeeri teksti</text:span></text:p>
        </draw:text-box>
      </draw:frame>
      <presentation:notes style:page-layout-name="PM0">
        <draw:page-thumbnail presentation:style-name="Tekst_20_ja_20_pilt-title" draw:layer="backgroundobjects" svg:width="0.001cm" svg:height="0.001cm" svg:x="0cm" svg:y="2.257cm" presentation:class="page"/>
        <draw:frame presentation:style-name="Tekst_20_ja_20_pilt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id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8" draw:text-style-name="MP9" draw:layer="backgroundobjects" svg:width="29.15cm" svg:height="2.251cm" svg:x="1.332cm" svg:y="1.526cm" presentation:class="outline" presentation:user-transformed="true">
        <draw:text-box>
          <text:list text:style-name="ML9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Text Placeholder 11" presentation:style-name="Mpr9" draw:text-style-name="MP7" draw:layer="backgroundobjects" svg:width="24.45cm" svg:height="10.941cm" svg:x="6.033cm" svg:y="4.382cm" presentation:class="outline" presentation:user-transformed="true">
        <draw:text-box>
          <text:p text:style-name="MP18"><text:span text:style-name="MT4">Redigeeri teksti</text:span></text:p>
          <text:p text:style-name="MP19"><text:span text:style-name="MT4">Redigeeri teksti</text:span></text:p>
          <text:p text:style-name="MP19"><text:span text:style-name="MT4">Redigeeri teksti</text:span></text:p>
        </draw:text-box>
      </draw:frame>
      <presentation:notes style:page-layout-name="PM0">
        <draw:page-thumbnail presentation:style-name="Bulletid-title" draw:layer="backgroundobjects" svg:width="0.001cm" svg:height="0.001cm" svg:x="0cm" svg:y="2.257cm" presentation:class="page"/>
        <draw:frame presentation:style-name="Bulletid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id_20_kahanevas_20_järjekorras" style:display-name="Bulletid kahanevas järjekorras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12" draw:text-style-name="MP9" draw:layer="backgroundobjects" svg:width="29.15cm" svg:height="2.251cm" svg:x="1.332cm" svg:y="1.526cm" presentation:class="outline" presentation:user-transformed="true">
        <draw:text-box>
          <text:list text:style-name="ML4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Text Placeholder 11" presentation:style-name="Mpr12" draw:text-style-name="MP7" draw:layer="backgroundobjects" svg:width="24.45cm" svg:height="11.5cm" svg:x="35.409cm" svg:y="6.939cm" presentation:class="outline" presentation:user-transformed="true">
        <draw:text-box>
          <text:p text:style-name="MP11"><text:span text:style-name="MT4">Vivamus hendrerit. Proin dapibus. Praesent ultrice ces nulla sit amet lacus.</text:span></text:p>
          <text:list text:style-name="ML10">
            <text:list-item>
              <text:list>
                <text:list-item>
                  <text:p text:style-name="MP20"><text:span text:style-name="MT4">Ut vitae nunc non pede tristique sagittis. Aliquam imperdiet elit vel justo. </text:span></text:p>
                </text:list-item>
              </text:list>
            </text:list-item>
          </text:list>
          <text:list text:style-name="ML11">
            <text:list-item>
              <text:list>
                <text:list-item>
                  <text:list>
                    <text:list-item>
                      <text:p text:style-name="MP14"><text:span text:style-name="MT4">Quisque porttitor imperiandiet qua.</text:span></text:p>
                    </text:list-item>
                  </text:list>
                </text:list-item>
              </text:list>
            </text:list-item>
          </text:list>
          <text:list text:style-name="ML1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20"><text:span text:style-name="MT4">Phasellus vel lectus at orci ornare ultrices. Viva etmus justo est, vulputate eu.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4">Phasellus vel lectus at orci ornare ultrices. Viva etmus justo est, vulputate eu.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4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MP14"><text:span text:style-name="MT4">Phasellus vel lectus at orci ornare ultrices. Viva etmus justo est, vulputate eu.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MP11"><text:span text:style-name="MT4">Bibendum hendrerit, rutrum ut, turpis. Sed velit. </text:span></text:p>
          <text:list text:continue-numbering="true" text:style-name="ML14">
            <text:list-item>
              <text:list>
                <text:list-item>
                  <text:p text:style-name="MP20"><text:span text:style-name="MT4">Sed semper augue.</text:span></text:p>
                </text:list-item>
              </text:list>
            </text:list-item>
          </text:list>
          <text:p text:style-name="MP14"><text:span text:style-name="MT4"/></text:p>
          <text:p text:style-name="MP14"><text:span text:style-name="MT4"/></text:p>
          <text:p text:style-name="MP21"><text:span text:style-name="MT4"/></text:p>
          <text:p text:style-name="MP11"><text:span text:style-name="MT4"/></text:p>
        </draw:text-box>
      </draw:frame>
      <draw:frame draw:name="Text Placeholder 11" presentation:style-name="Mpr12" draw:text-style-name="MP7" draw:layer="backgroundobjects" svg:width="24.45cm" svg:height="10.945cm" svg:x="6.033cm" svg:y="4.378cm" presentation:class="outline" presentation:user-transformed="true">
        <draw:text-box>
          <text:p text:style-name="MP15"><text:span text:style-name="MT4">Redigeeri teksti</text:span></text:p>
          <text:p text:style-name="MP16"><text:span text:style-name="MT5">Redigeeri teksti</text:span></text:p>
          <text:p text:style-name="MP17"><text:span text:style-name="MT6">Redigeeri teksti</text:span></text:p>
        </draw:text-box>
      </draw:frame>
      <draw:frame presentation:style-name="Bulletid_20_kahanevas_20_järjekorras-title" draw:layer="backgroundobjects" svg:width="30.479cm" svg:height="3.18cm" svg:x="1.693cm" svg:y="0.76cm" presentation:class="title" presentation:placeholder="true">
        <draw:text-box/>
      </draw:frame>
      <presentation:notes style:page-layout-name="PM0">
        <draw:page-thumbnail presentation:style-name="Bulletid_20_kahanevas_20_järjekorras-title" draw:layer="backgroundobjects" svg:width="0.001cm" svg:height="0.001cm" svg:x="0cm" svg:y="2.257cm" presentation:class="page"/>
        <draw:frame presentation:style-name="Bulletid_20_kahanevas_20_järjekorras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ekst_20_ja_20_graafik_20_2" style:display-name="Tekst ja graafik 2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15" draw:text-style-name="MP9" draw:layer="backgroundobjects" svg:width="16.97cm" svg:height="2.097cm" svg:x="1.332cm" svg:y="1.526cm" presentation:class="outline" presentation:user-transformed="true">
        <draw:text-box>
          <text:list text:style-name="ML4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Chart Placeholder 13" presentation:style-name="Mpr16" draw:text-style-name="MP7" draw:layer="backgroundobjects" svg:width="11.799cm" svg:height="13.773cm" svg:x="19.134cm" svg:y="1.55cm" presentation:class="outline" presentation:user-transformed="true">
        <draw:text-box>
          <text:p text:style-name="MP10"><text:span text:style-name="MT4">Diagrammi lisamiseks klõpsake ikooni</text:span></text:p>
        </draw:text-box>
      </draw:frame>
      <draw:frame draw:name="Text Placeholder 11" presentation:style-name="Mpr15" draw:text-style-name="MP7" draw:layer="backgroundobjects" svg:width="12.087cm" svg:height="10.941cm" svg:x="6.033cm" svg:y="4.382cm" presentation:class="outline" presentation:user-transformed="true">
        <draw:text-box>
          <text:p text:style-name="MP15"><text:span text:style-name="MT4">Redigeeri teksti</text:span></text:p>
          <text:p text:style-name="MP22"><text:span text:style-name="MT5">Redigeeri teksti</text:span></text:p>
          <text:p text:style-name="MP23"><text:span text:style-name="MT6">Redigeeri teksti</text:span></text:p>
          <text:p text:style-name="MP14"><text:span text:style-name="MT7"/></text:p>
        </draw:text-box>
      </draw:frame>
      <presentation:notes style:page-layout-name="PM0">
        <draw:page-thumbnail presentation:style-name="Tekst_20_ja_20_graafik_20_2-title" draw:layer="backgroundobjects" svg:width="0.001cm" svg:height="0.001cm" svg:x="0cm" svg:y="2.257cm" presentation:class="page"/>
        <draw:frame presentation:style-name="Tekst_20_ja_20_graafik_20_2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ekst_20_ja_20_graafik" style:display-name="Tekst ja graafik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19" draw:text-style-name="MP9" draw:layer="backgroundobjects" svg:width="29.15cm" svg:height="2.229cm" svg:x="1.332cm" svg:y="1.526cm" presentation:class="outline" presentation:user-transformed="true">
        <draw:text-box>
          <text:list text:style-name="ML15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Chart Placeholder 13" presentation:style-name="Mpr20" draw:text-style-name="MP7" draw:layer="backgroundobjects" svg:width="24.45cm" svg:height="6.658cm" svg:x="6.056cm" svg:y="8.664cm" presentation:class="outline" presentation:user-transformed="true">
        <draw:text-box>
          <text:p text:style-name="MP10"><text:span text:style-name="MT2">Diagrammi lisamiseks klõpsake ikooni</text:span></text:p>
        </draw:text-box>
      </draw:frame>
      <draw:frame draw:name="Text Placeholder 15" presentation:style-name="Mpr19" draw:text-style-name="MP7" draw:layer="backgroundobjects" svg:width="24.417cm" svg:height="2.504cm" svg:x="6.033cm" svg:y="5.721cm" presentation:class="outline" presentation:user-transformed="true">
        <draw:text-box>
          <text:p text:style-name="MP24"><text:span text:style-name="MT4">Redigeeri teksti</text:span></text:p>
          <text:p text:style-name="MP22"><text:span text:style-name="MT5">Redigeeri teksti</text:span></text:p>
          <text:p text:style-name="MP23"><text:span text:style-name="MT6">Redigeeri teksti</text:span></text:p>
          <text:p text:style-name="MP23"><text:span text:style-name="MT6"/></text:p>
        </draw:text-box>
      </draw:frame>
      <draw:frame draw:name="Text Placeholder 11" presentation:style-name="Mpr19" draw:text-style-name="MP7" draw:layer="backgroundobjects" svg:width="24.417cm" svg:height="1.148cm" svg:x="6.033cm" svg:y="4.406cm" presentation:class="outline" presentation:user-transformed="true">
        <draw:text-box>
          <text:p text:style-name="MP20"><text:span text:style-name="MT4">Redigeeri juhtslaidi tekstilaade</text:span></text:p>
        </draw:text-box>
      </draw:frame>
      <presentation:notes style:page-layout-name="PM0">
        <draw:page-thumbnail presentation:style-name="Tekst_20_ja_20_graafik-title" draw:layer="backgroundobjects" svg:width="0.001cm" svg:height="0.001cm" svg:x="0cm" svg:y="2.257cm" presentation:class="page"/>
        <draw:frame presentation:style-name="Tekst_20_ja_20_graafik-notes" draw:layer="backgroundobjects" svg:width="16.799cm" svg:height="13.364cm" svg:x="2.1cm" svg:y="14.107cm" presentation:class="notes" presentation:placeholder="true">
          <draw:text-box/>
        </draw:frame>
        <draw:frame presentation:style-name="Mpr2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avaslaid_20_argine" style:display-name="avaslaid argine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lt 2" draw:style-name="Mgr4" draw:text-style-name="MP5" draw:layer="backgroundobjects" svg:width="33.866cm" svg:height="15.848cm" svg:x="0cm" svg:y="0cm">
        <draw:image xlink:href="Pictures/10000000000007D0000003A8069A1700.jpg" xlink:type="simple" xlink:show="embed" xlink:actuate="onLoad" draw:mime-type="image/jpeg">
          <text:p/>
        </draw:image>
      </draw:frame>
      <draw:custom-shape draw:name="Freeform 9" draw:style-name="Mgr5" draw:text-style-name="MP25" draw:layer="backgroundobjects" svg:width="33.866cm" svg:height="9.847cm" svg:x="0cm" svg:y="9.202cm">
        <text:p/>
        <draw:enhanced-geometry draw:mirror-horizontal="false" draw:mirror-vertical="false" svg:viewBox="0 0 0 0" drawooo:sub-view-size="12192000 3545313" draw:text-areas="0 0 ?f24 ?f25" draw:type="ooxml-non-primitive" draw:enhanced-path="M 986101 0 L 12192000 0 12192000 510802 12192000 1543258 12192000 3545313 986101 3545313 475299 3545313 0 3545313 0 1543258 475299 1543258 475299 510802 986101 510802 Z N">
          <draw:equation draw:name="f0" draw:formula="986101*logwidth/12192000"/>
          <draw:equation draw:name="f1" draw:formula="0*logheight/3545313"/>
          <draw:equation draw:name="f2" draw:formula="12192000*logwidth/12192000"/>
          <draw:equation draw:name="f3" draw:formula="0*logheight/3545313"/>
          <draw:equation draw:name="f4" draw:formula="12192000*logwidth/12192000"/>
          <draw:equation draw:name="f5" draw:formula="510802*logheight/3545313"/>
          <draw:equation draw:name="f6" draw:formula="12192000*logwidth/12192000"/>
          <draw:equation draw:name="f7" draw:formula="1543258*logheight/3545313"/>
          <draw:equation draw:name="f8" draw:formula="12192000*logwidth/12192000"/>
          <draw:equation draw:name="f9" draw:formula="3545313*logheight/3545313"/>
          <draw:equation draw:name="f10" draw:formula="986101*logwidth/12192000"/>
          <draw:equation draw:name="f11" draw:formula="3545313*logheight/3545313"/>
          <draw:equation draw:name="f12" draw:formula="475299*logwidth/12192000"/>
          <draw:equation draw:name="f13" draw:formula="3545313*logheight/3545313"/>
          <draw:equation draw:name="f14" draw:formula="0*logwidth/12192000"/>
          <draw:equation draw:name="f15" draw:formula="3545313*logheight/3545313"/>
          <draw:equation draw:name="f16" draw:formula="0*logwidth/12192000"/>
          <draw:equation draw:name="f17" draw:formula="1543258*logheight/3545313"/>
          <draw:equation draw:name="f18" draw:formula="475299*logwidth/12192000"/>
          <draw:equation draw:name="f19" draw:formula="1543258*logheight/3545313"/>
          <draw:equation draw:name="f20" draw:formula="475299*logwidth/12192000"/>
          <draw:equation draw:name="f21" draw:formula="510802*logheight/3545313"/>
          <draw:equation draw:name="f22" draw:formula="986101*logwidth/12192000"/>
          <draw:equation draw:name="f23" draw:formula="510802*logheight/3545313"/>
          <draw:equation draw:name="f24" draw:formula="logwidth"/>
          <draw:equation draw:name="f25" draw:formula="logheight"/>
        </draw:enhanced-geometry>
      </draw:custom-shape>
      <draw:frame draw:name="Picture 3" draw:style-name="Mgr4" draw:text-style-name="MP5" draw:layer="backgroundobjects" svg:width="6.803cm" svg:height="3.809cm" svg:x="24.13cm" svg:y="5.459cm">
        <draw:image xlink:href="Pictures/100000010000024D0000014AADD9218C.png" xlink:type="simple" xlink:show="embed" xlink:actuate="onLoad" draw:mime-type="image/png">
          <text:p/>
        </draw:image>
      </draw:frame>
      <draw:frame draw:name="Picture 3" draw:style-name="Mgr4" draw:text-style-name="MP5" draw:layer="backgroundobjects" svg:width="6.803cm" svg:height="3.809cm" svg:x="24.13cm" svg:y="5.461cm">
        <draw:image xlink:href="Pictures/100000010000024D0000014AADD9218C.png" xlink:type="simple" xlink:show="embed" xlink:actuate="onLoad" draw:mime-type="image/png">
          <text:p/>
        </draw:image>
      </draw:frame>
      <draw:custom-shape draw:name="TextBox 5" draw:style-name="Mgr6" draw:text-style-name="MP26" draw:layer="backgroundobjects" svg:width="0.511cm" svg:height="1.022cm" svg:x="0cm" svg:y="-2.756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 Placeholder 17" presentation:style-name="Mpr23" draw:text-style-name="MP28" draw:layer="backgroundobjects" svg:width="24.7cm" svg:height="2.368cm" svg:x="2.617cm" svg:y="12.423cm" presentation:class="outline" presentation:user-transformed="true">
        <draw:text-box>
          <text:list text:style-name="ML16">
            <text:list-item>
              <text:p text:style-name="MP27"><text:span text:style-name="MT8">Presentatsiooni Pealkiri</text:span></text:p>
            </text:list-item>
          </text:list>
        </draw:text-box>
      </draw:frame>
      <draw:frame draw:name="Text Placeholder 19" presentation:style-name="Mpr23" draw:text-style-name="MP29" draw:layer="backgroundobjects" svg:width="13.162cm" svg:height="2.173cm" svg:x="2.679cm" svg:y="16.704cm" presentation:class="outline" presentation:user-transformed="true">
        <draw:text-box>
          <text:p text:style-name="MP8"><text:span text:style-name="MT4">Nimi Nimeste</text:span><text:span text:style-name="MT9"><text:line-break/></text:span><text:span text:style-name="MT4">Teaduskond / instituut </text:span></text:p>
        </draw:text-box>
      </draw:frame>
      <draw:frame draw:name="Text Placeholder 17" presentation:style-name="Mpr23" draw:text-style-name="MP28" draw:layer="backgroundobjects" svg:width="24.7cm" svg:height="1.336cm" svg:x="2.617cm" svg:y="13.783cm" presentation:class="outline" presentation:user-transformed="true">
        <draw:text-box>
          <text:p text:style-name="MP27"><text:span text:style-name="MT10">vajadusel kahel real</text:span></text:p>
        </draw:text-box>
      </draw:frame>
      <draw:frame draw:name="Date Placeholder 4" presentation:style-name="Mpr24" draw:text-style-name="MP31" draw:layer="backgroundobjects" svg:width="5.321cm" svg:height="1.013cm" svg:x="17.897cm" svg:y="17.247cm" presentation:class="date-time" presentation:user-transformed="true">
        <draw:text-box>
          <text:p text:style-name="MP30"><text:span text:style-name="MT11"><presentation:date-time/></text:span></text:p>
        </draw:text-box>
      </draw:frame>
      <draw:frame draw:name="Pilt 13" draw:style-name="Mgr4" draw:text-style-name="MP5" draw:layer="backgroundobjects" svg:width="6.796cm" svg:height="1.095cm" svg:x="24.102cm" svg:y="17.054cm">
        <draw:image xlink:href="Pictures/10000001000000F8000000286157EE6B.png" xlink:type="simple" xlink:show="embed" xlink:actuate="onLoad" draw:mime-type="image/png">
          <text:p/>
        </draw:image>
      </draw:frame>
      <draw:frame presentation:style-name="avaslaid_20_argine-title" draw:layer="backgroundobjects" svg:width="30.479cm" svg:height="3.18cm" svg:x="1.693cm" svg:y="0.76cm" presentation:class="title" presentation:placeholder="true">
        <draw:text-box/>
      </draw:frame>
      <presentation:notes style:page-layout-name="PM2">
        <draw:page-thumbnail presentation:style-name="avaslaid_20_argine-title" draw:layer="backgroundobjects" svg:width="0.001cm" svg:height="0.001cm" svg:x="0cm" svg:y="2.257cm" presentation:class="page"/>
        <draw:frame presentation:style-name="avaslaid_20_argine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aheslaid_20_3" style:display-name="Vaheslaid 3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lt 6" draw:style-name="Mgr4" draw:text-style-name="MP5" draw:layer="backgroundobjects" svg:width="33.866cm" svg:height="19.049cm" svg:x="0cm" svg:y="0cm">
        <draw:image xlink:href="Pictures/10000000000007D00000046565FDA84D.jpg" xlink:type="simple" xlink:show="embed" xlink:actuate="onLoad" draw:mime-type="image/jpeg">
          <text:p/>
        </draw:image>
      </draw:frame>
      <draw:frame draw:name="Text Placeholder 9" presentation:style-name="Mpr27" draw:text-style-name="MP32" draw:layer="backgroundobjects" svg:width="13.385cm" svg:height="5.456cm" svg:x="17.949cm" svg:y="8.372cm" presentation:class="outline" presentation:user-transformed="true">
        <draw:text-box>
          <text:list text:style-name="ML16">
            <text:list-item>
              <text:p text:style-name="MP8"><text:span text:style-name="MT12">Vaheslaidi pealkiri</text:span></text:p>
              <text:list>
                <text:list-item>
                  <text:p><text:span text:style-name="MT12">Vajadusel ka kahel või kolmel real</text:span></text:p>
                </text:list-item>
              </text:list>
            </text:list-item>
          </text:list>
        </draw:text-box>
      </draw:frame>
      <presentation:notes style:page-layout-name="PM0">
        <draw:page-thumbnail presentation:style-name="Vaheslaid_20_3-title" draw:layer="backgroundobjects" svg:width="0.001cm" svg:height="0.001cm" svg:x="0cm" svg:y="2.257cm" presentation:class="page"/>
        <draw:frame presentation:style-name="Vaheslaid_20_3-notes" draw:layer="backgroundobjects" svg:width="16.799cm" svg:height="13.364cm" svg:x="2.1cm" svg:y="14.107cm" presentation:class="notes" presentation:placeholder="true">
          <draw:text-box/>
        </draw:frame>
        <draw:frame presentation:style-name="Mpr2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iimane_20_slaid" style:display-name="Viimane slaid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lt 8" draw:style-name="Mgr4" draw:text-style-name="MP5" draw:layer="backgroundobjects" svg:width="33.866cm" svg:height="15.848cm" svg:x="0cm" svg:y="0cm">
        <draw:image xlink:href="Pictures/10000000000007D0000003A8069A1700.jpg" xlink:type="simple" xlink:show="embed" xlink:actuate="onLoad" draw:mime-type="image/jpeg">
          <text:p/>
        </draw:image>
      </draw:frame>
      <draw:custom-shape draw:name="Freeform 14" draw:style-name="Mgr5" draw:text-style-name="MP25" draw:layer="backgroundobjects" svg:width="33.866cm" svg:height="9.847cm" svg:x="0cm" svg:y="9.202cm">
        <text:p/>
        <draw:enhanced-geometry draw:mirror-horizontal="false" draw:mirror-vertical="false" svg:viewBox="0 0 0 0" drawooo:sub-view-size="12192000 3545313" draw:text-areas="0 0 ?f24 ?f25" draw:type="ooxml-non-primitive" draw:enhanced-path="M 986101 0 L 12192000 0 12192000 510802 12192000 1543258 12192000 3545313 986101 3545313 475299 3545313 0 3545313 0 1543258 475299 1543258 475299 510802 986101 510802 Z N">
          <draw:equation draw:name="f0" draw:formula="986101*logwidth/12192000"/>
          <draw:equation draw:name="f1" draw:formula="0*logheight/3545313"/>
          <draw:equation draw:name="f2" draw:formula="12192000*logwidth/12192000"/>
          <draw:equation draw:name="f3" draw:formula="0*logheight/3545313"/>
          <draw:equation draw:name="f4" draw:formula="12192000*logwidth/12192000"/>
          <draw:equation draw:name="f5" draw:formula="510802*logheight/3545313"/>
          <draw:equation draw:name="f6" draw:formula="12192000*logwidth/12192000"/>
          <draw:equation draw:name="f7" draw:formula="1543258*logheight/3545313"/>
          <draw:equation draw:name="f8" draw:formula="12192000*logwidth/12192000"/>
          <draw:equation draw:name="f9" draw:formula="3545313*logheight/3545313"/>
          <draw:equation draw:name="f10" draw:formula="986101*logwidth/12192000"/>
          <draw:equation draw:name="f11" draw:formula="3545313*logheight/3545313"/>
          <draw:equation draw:name="f12" draw:formula="475299*logwidth/12192000"/>
          <draw:equation draw:name="f13" draw:formula="3545313*logheight/3545313"/>
          <draw:equation draw:name="f14" draw:formula="0*logwidth/12192000"/>
          <draw:equation draw:name="f15" draw:formula="3545313*logheight/3545313"/>
          <draw:equation draw:name="f16" draw:formula="0*logwidth/12192000"/>
          <draw:equation draw:name="f17" draw:formula="1543258*logheight/3545313"/>
          <draw:equation draw:name="f18" draw:formula="475299*logwidth/12192000"/>
          <draw:equation draw:name="f19" draw:formula="1543258*logheight/3545313"/>
          <draw:equation draw:name="f20" draw:formula="475299*logwidth/12192000"/>
          <draw:equation draw:name="f21" draw:formula="510802*logheight/3545313"/>
          <draw:equation draw:name="f22" draw:formula="986101*logwidth/12192000"/>
          <draw:equation draw:name="f23" draw:formula="510802*logheight/3545313"/>
          <draw:equation draw:name="f24" draw:formula="logwidth"/>
          <draw:equation draw:name="f25" draw:formula="logheight"/>
        </draw:enhanced-geometry>
      </draw:custom-shape>
      <draw:frame draw:name="Picture 15" draw:style-name="Mgr4" draw:text-style-name="MP5" draw:layer="backgroundobjects" svg:width="6.798cm" svg:height="3.806cm" svg:x="24.15cm" svg:y="5.512cm">
        <draw:image xlink:href="Pictures/10008DF4000036F600001EC24F8E2397.emf" xlink:type="simple" xlink:show="embed" xlink:actuate="onLoad" draw:mime-type="image/x-emf">
          <text:p/>
        </draw:image>
        <draw:image xlink:href="Pictures/10000001000002140000012AC44C9E88.png" xlink:type="simple" xlink:show="embed" xlink:actuate="onLoad" draw:mime-type="image/png"/>
      </draw:frame>
      <draw:custom-shape draw:name="TextBox 4" draw:style-name="Mgr6" draw:text-style-name="MP26" draw:layer="backgroundobjects" svg:width="0.511cm" svg:height="1.022cm" svg:x="0cm" svg:y="-2.756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 Placeholder 19" presentation:style-name="Mpr30" draw:text-style-name="MP28" draw:layer="backgroundobjects" svg:width="28.22cm" svg:height="4.552cm" svg:x="2.729cm" svg:y="13.185cm" presentation:class="outline" presentation:user-transformed="true">
        <draw:text-box>
          <text:list text:style-name="ML16">
            <text:list-item>
              <text:p text:style-name="MP33"><text:span text:style-name="MT13">TALLINNA TEHNIKAÜLIKOOL</text:span></text:p>
              <text:list>
                <text:list-item>
                  <text:p><text:span text:style-name="MT14">Ehitajate tee 5, 19086 Tallinn, </text:span></text:p>
                  <text:list>
                    <text:list-item>
                      <text:p><text:span text:style-name="MT14">Tel 620 2002 (E-R 8.30–17.00)</text:span></text:p>
                      <text:list>
                        <text:list-item>
                          <text:p><text:span text:style-name="MT15">taltech.e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Pilt 2" draw:style-name="Mgr4" draw:text-style-name="MP5" draw:layer="backgroundobjects" svg:width="6.798cm" svg:height="1.096cm" svg:x="24.15cm" svg:y="16.522cm">
        <draw:image xlink:href="Pictures/10000001000000F8000000282BCCE1A7.png" xlink:type="simple" xlink:show="embed" xlink:actuate="onLoad" draw:mime-type="image/png">
          <text:p/>
        </draw:image>
      </draw:frame>
      <presentation:notes style:page-layout-name="PM0">
        <draw:page-thumbnail presentation:style-name="Viimane_20_slaid-title" draw:layer="backgroundobjects" svg:width="0.001cm" svg:height="0.001cm" svg:x="0cm" svg:y="2.257cm" presentation:class="page"/>
        <draw:frame presentation:style-name="Viimane_20_slaid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Pilt_20_2" style:display-name="Pilt 2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33" draw:text-style-name="MP9" draw:layer="backgroundobjects" svg:width="29.601cm" svg:height="2.345cm" svg:x="1.332cm" svg:y="1.526cm" presentation:class="outline" presentation:user-transformed="true">
        <draw:text-box>
          <text:list text:style-name="ML2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Text Placeholder 11" presentation:style-name="Mpr33" draw:text-style-name="MP7" draw:layer="backgroundobjects" svg:width="24.901cm" svg:height="1.243cm" svg:x="6.033cm" svg:y="4.382cm" presentation:class="outline" presentation:user-transformed="true">
        <draw:text-box>
          <text:p text:style-name="MP24"><text:span text:style-name="MT4">Redigeeri juhtslaidi tekstilaade</text:span></text:p>
        </draw:text-box>
      </draw:frame>
      <draw:frame draw:name="Picture Placeholder 2" presentation:style-name="Mpr34" draw:text-style-name="MP7" draw:layer="backgroundobjects" svg:width="24.901cm" svg:height="9.151cm" svg:x="6.033cm" svg:y="6.172cm" presentation:class="outline" presentation:user-transformed="true">
        <draw:text-box>
          <text:p text:style-name="MP10"><text:span text:style-name="MT2">Pildi lisamiseks klõpsake ikooni</text:span></text:p>
        </draw:text-box>
      </draw:frame>
      <presentation:notes style:page-layout-name="PM0">
        <draw:page-thumbnail presentation:style-name="Pilt_20_2-title" draw:layer="backgroundobjects" svg:width="0.001cm" svg:height="0.001cm" svg:x="0cm" svg:y="2.257cm" presentation:class="page"/>
        <draw:frame presentation:style-name="Pilt_20_2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20_graafikut" style:display-name="2 graafikut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11" presentation:style-name="Mpr37" draw:text-style-name="MP34" draw:layer="backgroundobjects" svg:width="12.087cm" svg:height="0.866cm" svg:x="6.033cm" svg:y="14.457cm" presentation:class="outline" presentation:user-transformed="true">
        <draw:text-box>
          <text:list text:style-name="ML2">
            <text:list-item>
              <text:p text:style-name="MP24"><text:span text:style-name="MT5">Redigeeri juhtslaidi tekstilaade</text:span></text:p>
            </text:list-item>
          </text:list>
        </draw:text-box>
      </draw:frame>
      <draw:frame draw:name="Text Placeholder 9" presentation:style-name="Mpr38" draw:text-style-name="MP9" draw:layer="backgroundobjects" svg:width="29.601cm" svg:height="2.097cm" svg:x="1.332cm" svg:y="1.551cm" presentation:class="outline" presentation:user-transformed="true">
        <draw:text-box>
          <text:p text:style-name="MP8"><text:span text:style-name="MT3">Redigeeri juhtslaidi</text:span></text:p>
          <text:p text:style-name="MP8"><text:span text:style-name="MT3">Vajadusel kahel real</text:span></text:p>
        </draw:text-box>
      </draw:frame>
      <draw:frame draw:name="Text Placeholder 11" presentation:style-name="Mpr37" draw:text-style-name="MP34" draw:layer="backgroundobjects" svg:width="11.801cm" svg:height="0.866cm" svg:x="19.134cm" svg:y="14.457cm" presentation:class="outline" presentation:user-transformed="true">
        <draw:text-box>
          <text:p text:style-name="MP24"><text:span text:style-name="MT5">Redigeeri juhtslaidi tekstilaade</text:span></text:p>
        </draw:text-box>
      </draw:frame>
      <draw:frame draw:name="Chart Placeholder 2" presentation:style-name="Mpr39" draw:text-style-name="MP7" draw:layer="backgroundobjects" svg:width="12.086cm" svg:height="9.267cm" svg:x="6.056cm" svg:y="4.548cm" presentation:class="outline" presentation:user-transformed="true">
        <draw:text-box>
          <text:p text:style-name="MP10"><text:span text:style-name="MT2">Diagrammi lisamiseks klõpsake ikooni</text:span></text:p>
        </draw:text-box>
      </draw:frame>
      <draw:frame draw:name="Chart Placeholder 4" presentation:style-name="Mpr39" draw:text-style-name="MP7" draw:layer="backgroundobjects" svg:width="11.799cm" svg:height="9.267cm" svg:x="19.134cm" svg:y="4.548cm" presentation:class="outline" presentation:user-transformed="true">
        <draw:text-box>
          <text:p text:style-name="MP10"><text:span text:style-name="MT2">Diagrammi lisamiseks klõpsake ikooni</text:span></text:p>
        </draw:text-box>
      </draw:frame>
      <presentation:notes style:page-layout-name="PM0">
        <draw:page-thumbnail presentation:style-name="_32__20_graafikut-title" draw:layer="backgroundobjects" svg:width="0.001cm" svg:height="0.001cm" svg:x="0cm" svg:y="2.257cm" presentation:class="page"/>
        <draw:frame presentation:style-name="_32__20_graafikut-notes" draw:layer="backgroundobjects" svg:width="16.799cm" svg:height="13.364cm" svg:x="2.1cm" svg:y="14.107cm" presentation:class="notes" presentation:placeholder="true">
          <draw:text-box/>
        </draw:frame>
        <draw:frame presentation:style-name="Mpr4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abel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42" draw:text-style-name="MP9" draw:layer="backgroundobjects" svg:width="29.601cm" svg:height="2.323cm" svg:x="1.332cm" svg:y="1.532cm" presentation:class="outline" presentation:user-transformed="true">
        <draw:text-box>
          <text:list text:style-name="ML16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Table Placeholder 6" presentation:style-name="Mpr43" draw:text-style-name="MP7" draw:layer="backgroundobjects" svg:width="24.901cm" svg:height="10.775cm" svg:x="6.056cm" svg:y="4.548cm" presentation:class="outline" presentation:user-transformed="true">
        <draw:text-box>
          <text:p text:style-name="MP35"><text:span text:style-name="MT16">Tabeli lisamiseks klõpsake ikooni</text:span></text:p>
        </draw:text-box>
      </draw:frame>
      <presentation:notes style:page-layout-name="PM0">
        <draw:page-thumbnail presentation:style-name="Tabel-title" draw:layer="backgroundobjects" svg:width="0.001cm" svg:height="0.001cm" svg:x="0cm" svg:y="2.257cm" presentation:class="page"/>
        <draw:frame presentation:style-name="Tabel-notes" draw:layer="backgroundobjects" svg:width="16.799cm" svg:height="13.364cm" svg:x="2.1cm" svg:y="14.107cm" presentation:class="notes" presentation:placeholder="true">
          <draw:text-box/>
        </draw:frame>
        <draw:frame presentation:style-name="Mpr4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aheslaid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lt 10" draw:style-name="Mgr4" draw:text-style-name="MP5" draw:layer="backgroundobjects" svg:width="33.866cm" svg:height="15.848cm" svg:x="0cm" svg:y="0cm">
        <draw:image xlink:href="Pictures/10000000000007D0000003A8069A1700.jpg" xlink:type="simple" xlink:show="embed" xlink:actuate="onLoad" draw:mime-type="image/jpeg">
          <text:p/>
        </draw:image>
      </draw:frame>
      <draw:custom-shape draw:name="Freeform 6" draw:style-name="Mgr5" draw:text-style-name="MP25" draw:layer="backgroundobjects" svg:width="33.866cm" svg:height="9.847cm" svg:x="0cm" svg:y="9.202cm">
        <text:p/>
        <draw:enhanced-geometry draw:mirror-horizontal="false" draw:mirror-vertical="false" svg:viewBox="0 0 0 0" drawooo:sub-view-size="12192000 3545313" draw:text-areas="0 0 ?f24 ?f25" draw:type="ooxml-non-primitive" draw:enhanced-path="M 986101 0 L 12192000 0 12192000 510802 12192000 1543258 12192000 3545313 986101 3545313 475299 3545313 0 3545313 0 1543258 475299 1543258 475299 510802 986101 510802 Z N">
          <draw:equation draw:name="f0" draw:formula="986101*logwidth/12192000"/>
          <draw:equation draw:name="f1" draw:formula="0*logheight/3545313"/>
          <draw:equation draw:name="f2" draw:formula="12192000*logwidth/12192000"/>
          <draw:equation draw:name="f3" draw:formula="0*logheight/3545313"/>
          <draw:equation draw:name="f4" draw:formula="12192000*logwidth/12192000"/>
          <draw:equation draw:name="f5" draw:formula="510802*logheight/3545313"/>
          <draw:equation draw:name="f6" draw:formula="12192000*logwidth/12192000"/>
          <draw:equation draw:name="f7" draw:formula="1543258*logheight/3545313"/>
          <draw:equation draw:name="f8" draw:formula="12192000*logwidth/12192000"/>
          <draw:equation draw:name="f9" draw:formula="3545313*logheight/3545313"/>
          <draw:equation draw:name="f10" draw:formula="986101*logwidth/12192000"/>
          <draw:equation draw:name="f11" draw:formula="3545313*logheight/3545313"/>
          <draw:equation draw:name="f12" draw:formula="475299*logwidth/12192000"/>
          <draw:equation draw:name="f13" draw:formula="3545313*logheight/3545313"/>
          <draw:equation draw:name="f14" draw:formula="0*logwidth/12192000"/>
          <draw:equation draw:name="f15" draw:formula="3545313*logheight/3545313"/>
          <draw:equation draw:name="f16" draw:formula="0*logwidth/12192000"/>
          <draw:equation draw:name="f17" draw:formula="1543258*logheight/3545313"/>
          <draw:equation draw:name="f18" draw:formula="475299*logwidth/12192000"/>
          <draw:equation draw:name="f19" draw:formula="1543258*logheight/3545313"/>
          <draw:equation draw:name="f20" draw:formula="475299*logwidth/12192000"/>
          <draw:equation draw:name="f21" draw:formula="510802*logheight/3545313"/>
          <draw:equation draw:name="f22" draw:formula="986101*logwidth/12192000"/>
          <draw:equation draw:name="f23" draw:formula="510802*logheight/3545313"/>
          <draw:equation draw:name="f24" draw:formula="logwidth"/>
          <draw:equation draw:name="f25" draw:formula="logheight"/>
        </draw:enhanced-geometry>
      </draw:custom-shape>
      <draw:frame draw:name="Picture 3" draw:style-name="Mgr4" draw:text-style-name="MP5" draw:layer="backgroundobjects" svg:width="6.803cm" svg:height="3.809cm" svg:x="24.13cm" svg:y="5.459cm">
        <draw:image xlink:href="Pictures/100000010000024D0000014AADD9218C.png" xlink:type="simple" xlink:show="embed" xlink:actuate="onLoad" draw:mime-type="image/png">
          <text:p/>
        </draw:image>
      </draw:frame>
      <draw:frame draw:name="Text Placeholder 19" presentation:style-name="Mpr46" draw:text-style-name="MP28" draw:layer="backgroundobjects" svg:width="28.22cm" svg:height="2.696cm" svg:x="2.729cm" svg:y="13.328cm" presentation:class="outline" presentation:user-transformed="true">
        <draw:text-box>
          <text:list text:style-name="ML16">
            <text:list-item>
              <text:p text:style-name="MP27"><text:span text:style-name="MT17">VaheSLAIDI pealkiri</text:span></text:p>
              <text:list>
                <text:list-item>
                  <text:p><text:span text:style-name="MT18">Vajadusel ka KAHEL või kolmel REAL</text:span></text:p>
                </text:list-item>
              </text:list>
            </text:list-item>
          </text:list>
        </draw:text-box>
      </draw:frame>
      <presentation:notes style:page-layout-name="PM0">
        <draw:page-thumbnail presentation:style-name="Vaheslaid-title" draw:layer="backgroundobjects" svg:width="0.001cm" svg:height="0.001cm" svg:x="0cm" svg:y="2.257cm" presentation:class="page"/>
        <draw:frame presentation:style-name="Vaheslaid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Pilt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Text Placeholder 9" presentation:style-name="Mpr49" draw:text-style-name="MP9" draw:layer="backgroundobjects" svg:width="29.601cm" svg:height="2.251cm" svg:x="1.332cm" svg:y="1.526cm" presentation:class="outline" presentation:user-transformed="true">
        <draw:text-box>
          <text:list text:style-name="ML2">
            <text:list-item>
              <text:p text:style-name="MP8"><text:span text:style-name="MT3">Redigeeri juhtslaidi</text:span></text:p>
              <text:list>
                <text:list-item>
                  <text:p><text:span text:style-name="MT3">Vajadusel kahel real</text:span></text:p>
                </text:list-item>
              </text:list>
            </text:list-item>
          </text:list>
        </draw:text-box>
      </draw:frame>
      <draw:frame draw:name="Text Placeholder 11" presentation:style-name="Mpr49" draw:text-style-name="MP7" draw:layer="backgroundobjects" svg:width="24.901cm" svg:height="1.077cm" svg:x="6.056cm" svg:y="4.406cm" presentation:class="outline" presentation:user-transformed="true">
        <draw:text-box>
          <text:p text:style-name="MP24"><text:span text:style-name="MT4">Redigeeri juhtslaidi tekstilaade</text:span></text:p>
        </draw:text-box>
      </draw:frame>
      <draw:frame draw:name="Picture Placeholder 2" presentation:style-name="Mpr50" draw:text-style-name="MP7" draw:layer="backgroundobjects" svg:width="24.901cm" svg:height="9.459cm" svg:x="6.056cm" svg:y="5.863cm" presentation:class="outline" presentation:user-transformed="true">
        <draw:text-box>
          <text:p text:style-name="MP10"><text:span text:style-name="MT4">Pildi lisamiseks klõpsake ikooni</text:span></text:p>
        </draw:text-box>
      </draw:frame>
      <presentation:notes style:page-layout-name="PM0">
        <draw:page-thumbnail presentation:style-name="Pilt-title" draw:layer="backgroundobjects" svg:width="0.001cm" svg:height="0.001cm" svg:x="0cm" svg:y="2.257cm" presentation:class="page"/>
        <draw:frame presentation:style-name="Pilt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aheslaid_20_2" style:display-name="Vaheslaid 2" style:page-layout-name="PM1" draw:style-name="Mdp1">
      <loext:theme loext:name="Office'i kujundus">
        <loext:theme-colors loext:name="TalTech">
          <loext:color loext:name="dark1" loext:color="#000000"/>
          <loext:color loext:name="light1" loext:color="#ffffff"/>
          <loext:color loext:name="dark2" loext:color="#332b60"/>
          <loext:color loext:name="light2" loext:color="#dadae4"/>
          <loext:color loext:name="accent1" loext:color="#e4067e"/>
          <loext:color loext:name="accent2" loext:color="#9396b0"/>
          <loext:color loext:name="accent3" loext:color="#ab1352"/>
          <loext:color loext:name="accent4" loext:color="#4fbfd3"/>
          <loext:color loext:name="accent5" loext:color="#332b60"/>
          <loext:color loext:name="accent6" loext:color="#dadae4"/>
          <loext:color loext:name="hyperlink" loext:color="#ab1352"/>
          <loext:color loext:name="followed-hyperlink" loext:color="#ab1352"/>
        </loext:theme-colors>
      </loext:theme>
      <draw:frame draw:name="Pilt 6" draw:style-name="Mgr3" draw:text-style-name="MP5" draw:layer="backgroundobjects" svg:width="3.178cm" svg:height="1.624cm" svg:x="1.332cm" svg:y="16.025cm">
        <draw:image xlink:href="Pictures/10000001000001EA000000606D965104.png" xlink:type="simple" xlink:show="embed" xlink:actuate="onLoad" draw:mime-type="image/png">
          <text:p/>
        </draw:image>
      </draw:frame>
      <draw:frame draw:name="Pilt 14" draw:style-name="Mgr4" draw:text-style-name="MP5" draw:layer="backgroundobjects" svg:width="20.417cm" svg:height="19.049cm" svg:x="0cm" svg:y="-0.085cm">
        <draw:image xlink:href="Pictures/10000000000004B600000465DC1664A6.jpg" xlink:type="simple" xlink:show="embed" xlink:actuate="onLoad" draw:mime-type="image/jpeg">
          <text:p/>
        </draw:image>
      </draw:frame>
      <draw:custom-shape draw:name="Rectangle 8" draw:style-name="Mgr5" draw:text-style-name="MP25" draw:layer="backgroundobjects" svg:width="19.62cm" svg:height="8.681cm" svg:x="14.246cm" svg:y="-0.085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Rectangle 10" draw:style-name="Mgr5" draw:text-style-name="MP25" draw:layer="backgroundobjects" svg:width="16.98cm" svg:height="10.74cm" svg:x="16.885cm" svg:y="8.309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 Placeholder 19" presentation:style-name="Mpr53" draw:text-style-name="MP28" draw:layer="backgroundobjects" svg:width="12.694cm" svg:height="6.481cm" svg:x="18.302cm" svg:y="6.032cm" presentation:class="outline" presentation:user-transformed="true">
        <draw:text-box>
          <text:list text:style-name="ML16">
            <text:list-item>
              <text:p text:style-name="MP27"><text:span text:style-name="MT17">VaheSLAIDI pealkiri</text:span></text:p>
              <text:list>
                <text:list-item>
                  <text:p><text:span text:style-name="MT18">Vajadusel ka KAHEL või kolmel REAL</text:span></text:p>
                </text:list-item>
              </text:list>
            </text:list-item>
          </text:list>
        </draw:text-box>
      </draw:frame>
      <draw:frame presentation:style-name="Vaheslaid_20_2-title" draw:layer="backgroundobjects" svg:width="30.479cm" svg:height="3.18cm" svg:x="1.693cm" svg:y="0.76cm" presentation:class="title" presentation:placeholder="true">
        <draw:text-box/>
      </draw:frame>
      <presentation:notes style:page-layout-name="PM0">
        <draw:page-thumbnail presentation:style-name="Vaheslaid_20_2-title" draw:layer="backgroundobjects" svg:width="0.001cm" svg:height="0.001cm" svg:x="0cm" svg:y="2.257cm" presentation:class="page"/>
        <draw:frame presentation:style-name="Vaheslaid_20_2-notes" draw:layer="backgroundobjects" svg:width="16.799cm" svg:height="13.364cm" svg:x="2.1cm" svg:y="14.107cm" presentation:class="notes" presentation:placeholder="true">
          <draw:text-box/>
        </draw:frame>
        <draw:frame presentation:style-name="Mpr5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Walnut Exporter</meta:initial-creator>
    <dc:title>Presentation</dc:title>
    <meta:generator>LibreOffice/26.8.0.3$Linux_X86_64 LibreOffice_project/680$Build-3</meta:generator>
    <dc:date>2026-08-31T11:50:36.266965449</dc:date>
    <meta:editing-duration>PT19M48S</meta:editing-duration>
    <meta:editing-cycles>7</meta:editing-cycles>
    <meta:print-date>2026-08-31T11:45:31.493487908</meta:print-date>
    <meta:printed-by>PDF-failid</meta:printed-by>
    <meta:document-statistic meta:object-count="674"/>
    <meta:user-defined meta:name="PresentationFormat">Converted Presentation</meta:user-defined>
  </office:meta>
</office:document-meta>
</file>